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 Sans2" svg:font-family="'Open Sans'" style:font-family-generic="system"/>
    <style:font-face style:name="MS Gothic1" svg:font-family="'MS Gothic'" style:font-pitch="variable"/>
    <style:font-face style:name="SimSun1" svg:font-family="SimSun" style:font-pitch="variable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MS Gothic" svg:font-family="'MS Gothic'" style:font-family-generic="roman" style:font-pitch="variable"/>
    <style:font-face style:name="Mangal" svg:font-family="Mangal" style:font-family-generic="roman" style:font-pitch="variable"/>
    <style:font-face style:name="Open Sans" svg:font-family="'Open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-Roman, 'Times New Roman'" svg:font-family="'Times-Roman, 'Times New Roman''" style:font-family-generic="roman" style:font-pitch="variable"/>
    <style:font-face style:name="Wingdings" svg:font-family="Wingdings" style:font-family-generic="roman" style:font-pitch="variable"/>
    <style:font-face style:name="Open Sans1" svg:font-family="'Open Sans'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S Gothic2" svg:font-family="'MS Gothic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3" svg:font-family="'Open Sans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Times-Roman, 'Times New Roman'1" svg:font-family="'Times-Roman, 'Times New Roman'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la2" style:family="table">
      <style:table-properties style:width="18.013cm" fo:margin-left="-0.018cm" fo:margin-top="0cm" fo:margin-bottom="0cm" table:align="left" style:writing-mode="lr-tb"/>
    </style:style>
    <style:style style:name="Tabella2.A" style:family="table-column">
      <style:table-column-properties style:column-width="18.013cm"/>
    </style:style>
    <style:style style:name="Tabella2.1" style:family="table-row">
      <style:table-row-properties style:min-row-height="1.469cm" fo:keep-together="auto"/>
    </style:style>
    <style:style style:name="Tabella2.A1" style:family="table-cell">
      <style:table-cell-properties fo:background-color="#ffffff" fo:padding="0cm" fo:border="none">
        <style:background-image/>
      </style:table-cell-properties>
    </style:style>
    <style:style style:name="Tabella3" style:family="table">
      <style:table-properties style:width="18.098cm" fo:margin-left="0cm" fo:margin-top="0cm" fo:margin-bottom="0cm" table:align="left" style:writing-mode="lr-tb"/>
    </style:style>
    <style:style style:name="Tabella3.A" style:family="table-column">
      <style:table-column-properties style:column-width="18.098cm"/>
    </style:style>
    <style:style style:name="Tabella3.1" style:family="table-row">
      <style:table-row-properties style:min-row-height="3.87cm" fo:keep-together="auto"/>
    </style:style>
    <style:style style:name="Tabella3.A1" style:family="table-cell">
      <style:table-cell-properties fo:padding-left="0.191cm" fo:padding-right="0.191cm" fo:padding-top="0cm" fo:padding-bottom="0cm" fo:border="none"/>
    </style:style>
    <style:style style:name="Tabella3.2" style:family="table-row">
      <style:table-row-properties style:min-row-height="0.212cm" fo:keep-together="auto"/>
    </style:style>
    <style:style style:name="Tabella3.3" style:family="table-row">
      <style:table-row-properties style:min-row-height="6.292cm" fo:keep-together="auto"/>
    </style:style>
    <style:style style:name="Tabella3.4" style:family="table-row">
      <style:table-row-properties style:row-height="0.6cm" fo:keep-together="auto"/>
    </style:style>
    <style:style style:name="Tabella3.5" style:family="table-row">
      <style:table-row-properties style:min-row-height="9.403cm" fo:keep-together="auto"/>
    </style:style>
    <style:style style:name="Tabella3.6" style:family="table-row">
      <style:table-row-properties style:min-row-height="8.573cm" fo:keep-together="auto"/>
    </style:style>
    <style:style style:name="P1" style:family="paragraph" style:parent-style-name="Footer">
      <style:paragraph-properties fo:text-align="center" style:justify-single-word="false"/>
      <style:text-properties style:font-name="Open Sans2" fo:font-size="7pt" fo:font-weight="bold" officeooo:paragraph-rsid="0018a96f" style:font-size-asian="7pt" style:font-weight-asian="bold" style:font-size-complex="7pt" style:font-weight-complex="bold"/>
    </style:style>
    <style:style style:name="P2" style:family="paragraph" style:parent-style-name="Footer">
      <style:paragraph-properties fo:margin-top="0.101cm" fo:margin-bottom="0cm" style:contextual-spacing="false" fo:text-align="center" style:justify-single-word="false"/>
      <style:text-properties style:font-name="Open Sans2" fo:font-size="7pt" officeooo:paragraph-rsid="0018a96f" style:font-size-asian="7pt" style:font-size-complex="7pt"/>
    </style:style>
    <style:style style:name="P3" style:family="paragraph" style:parent-style-name="Standard_20__28_user_29_">
      <style:paragraph-properties fo:margin-top="0.101cm" fo:margin-bottom="0cm" style:contextual-spacing="false" fo:text-align="end" style:justify-single-word="false"/>
      <style:text-properties style:font-name="Open Sans" fo:font-size="10.5pt" style:font-size-asian="10.5pt" style:font-size-complex="10.5pt"/>
    </style:style>
    <style:style style:name="P4" style:family="paragraph" style:parent-style-name="Standard_20__28_user_29_">
      <style:paragraph-properties fo:margin-top="0.101cm" fo:margin-bottom="0.3cm" style:contextual-spacing="false" fo:text-align="end" style:justify-single-word="false" style:writing-mode="lr-tb"/>
      <style:text-properties style:font-name="Open Sans" fo:font-size="10.5pt" officeooo:paragraph-rsid="00214a5e" style:font-size-asian="10.5pt" style:font-size-complex="10.5pt"/>
    </style:style>
    <style:style style:name="P5" style:family="paragraph" style:parent-style-name="Standard_20__28_user_29_">
      <style:paragraph-properties fo:margin-top="0.199cm" fo:margin-bottom="0cm" style:contextual-spacing="false" fo:text-align="center" style:justify-single-word="false" style:writing-mode="lr-tb"/>
      <style:text-properties style:font-name="Open Sans" fo:font-weight="bold" style:font-weight-asian="bold" style:font-weight-complex="bold"/>
    </style:style>
    <style:style style:name="P6" style:family="paragraph" style:parent-style-name="Standard_20__28_user_29_">
      <style:paragraph-properties fo:margin-top="0cm" fo:margin-bottom="0.101cm" style:contextual-spacing="false" fo:text-align="center" style:justify-single-word="false" style:writing-mode="lr-tb"/>
      <style:text-properties style:font-name="Open Sans" fo:font-size="9pt" fo:font-weight="bold" style:font-size-asian="9pt" style:font-weight-asian="bold" style:font-size-complex="9pt" style:font-weight-complex="bold"/>
    </style:style>
    <style:style style:name="P7" style:family="paragraph" style:parent-style-name="Standard_20__28_user_29_">
      <style:text-properties style:font-name="Open Sans"/>
    </style:style>
    <style:style style:name="P8" style:family="paragraph" style:parent-style-name="Standard_20__28_user_29_">
      <style:paragraph-properties fo:line-height="0.564cm"/>
      <style:text-properties style:font-name="Open Sans1" fo:font-size="9.5pt" style:font-size-asian="9.5pt" style:font-size-complex="9.5pt"/>
    </style:style>
    <style:style style:name="P9" style:family="paragraph" style:parent-style-name="Standard_20__28_user_29_">
      <style:paragraph-properties fo:line-height="150%">
        <style:tab-stops>
          <style:tab-stop style:position="10.987cm"/>
          <style:tab-stop style:position="12.988cm"/>
          <style:tab-stop style:position="17.549cm"/>
        </style:tab-stops>
      </style:paragraph-properties>
      <style:text-properties style:font-name="Open Sans1" fo:font-size="9.5pt" fo:background-color="transparent" style:font-size-asian="9.5pt" style:font-size-complex="9.5pt"/>
    </style:style>
    <style:style style:name="P10" style:family="paragraph" style:parent-style-name="Standard_20__28_user_29_">
      <style:text-properties style:font-name="Open Sans1" fo:font-size="9.5pt" officeooo:paragraph-rsid="0018a96f" fo:background-color="transparent" style:font-size-asian="9.5pt" style:font-size-complex="9.5pt" style:font-weight-complex="bold"/>
    </style:style>
    <style:style style:name="P11" style:family="paragraph" style:parent-style-name="Standard_20__28_user_29_">
      <style:paragraph-properties fo:line-height="0.564cm"/>
    </style:style>
    <style:style style:name="P12" style:family="paragraph" style:parent-style-name="Frame_20_contents">
      <style:paragraph-properties fo:text-align="center" style:justify-single-word="false"/>
    </style:style>
    <style:style style:name="P13" style:family="paragraph" style:parent-style-name="Standard_20__28_user_29_">
      <loext:graphic-properties draw:fill="none" draw:fill-color="#ffffff"/>
      <style:paragraph-properties fo:margin-left="0cm" fo:margin-right="1.3cm" fo:line-height="0.494cm" fo:text-align="start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/>
      <style:text-properties style:font-name="Open Sans1" fo:font-size="9.5pt" style:font-size-asian="9.5pt" style:font-size-complex="9.5pt"/>
    </style:style>
    <style:style style:name="P14" style:family="paragraph" style:parent-style-name="Text_20_body">
      <loext:graphic-properties draw:fill="none" draw:fill-color="#ffffff"/>
      <style:paragraph-properties fo:margin-left="0cm" fo:margin-right="1.3cm" fo:margin-top="0cm" fo:margin-bottom="0.247cm" style:contextual-spacing="false" fo:line-height="120%" fo:text-align="justify" style:justify-single-word="false" fo:orphans="2" fo:widows="2" fo:hyphenation-ladder-count="no-limit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3bfc51" style:font-size-asian="9.5pt" style:font-size-complex="9.5pt" fo:hyphenate="false" fo:hyphenation-remain-char-count="2" fo:hyphenation-push-char-count="2" loext:hyphenation-no-caps="false"/>
    </style:style>
    <style:style style:name="P15" style:family="paragraph" style:parent-style-name="Corpo_20_del_20_testo_20_31">
      <loext:graphic-properties draw:fill="none" draw:fill-color="#ffffff"/>
      <style:paragraph-properties fo:margin-left="0cm" fo:margin-right="1.3cm" fo:margin-top="0.071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4d245b" style:font-size-asian="9.5pt" style:font-size-complex="9.5pt"/>
    </style:style>
    <style:style style:name="P16" style:family="paragraph" style:parent-style-name="Corpo_20_del_20_testo_20_31">
      <loext:graphic-properties draw:fill="none" draw:fill-color="#ffffff"/>
      <style:paragraph-properties fo:margin-left="0cm" fo:margin-right="1.3cm" fo:margin-top="0.071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443084" style:font-size-asian="9.5pt" style:font-size-complex="9.5pt"/>
    </style:style>
    <style:style style:name="P17" style:family="paragraph" style:parent-style-name="Corpo_20_del_20_testo_20_31">
      <loext:graphic-properties draw:fill="none" draw:fill-color="#ffffff"/>
      <style:paragraph-properties fo:margin-left="0cm" fo:margin-right="1.3cm" fo:margin-top="0.071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5c3f6e" style:font-size-asian="9.5pt" style:font-size-complex="9.5pt"/>
    </style:style>
    <style:style style:name="P18" style:family="paragraph" style:parent-style-name="Standard_20__28_user_29_">
      <loext:graphic-properties draw:fill="none" draw:fill-color="#ffffff"/>
      <style:paragraph-properties fo:margin-left="0cm" fo:margin-right="1.3cm" fo:text-align="start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officeooo:paragraph-rsid="0018a96f" fo:background-color="transparent" style:font-size-asian="9.5pt" style:font-size-complex="9.5pt"/>
    </style:style>
    <style:style style:name="P19" style:family="paragraph" style:parent-style-name="Standard_20__28_user_29_">
      <loext:graphic-properties draw:fill="none" draw:fill-color="#ffffff"/>
      <style:paragraph-properties fo:margin-left="0cm" fo:margin-right="1.3cm" fo:margin-top="0cm" fo:margin-bottom="0.101cm" style:contextual-spacing="false" fo:line-height="0.494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/>
      <style:text-properties officeooo:paragraph-rsid="00443084"/>
    </style:style>
    <style:style style:name="P20" style:family="paragraph" style:parent-style-name="Standard_20__28_user_29_">
      <loext:graphic-properties draw:fill="none" draw:fill-color="#ffffff"/>
      <style:paragraph-properties fo:margin-left="0cm" fo:margin-right="1.199cm" fo:margin-top="0cm" fo:margin-bottom="0cm" style:contextual-spacing="false" fo:line-height="0.494cm" fo:text-align="start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/>
      <style:text-properties style:font-name="Open Sans1" fo:font-size="9.5pt" style:font-size-asian="9.5pt" style:font-size-complex="9.5pt"/>
    </style:style>
    <style:style style:name="P21" style:family="paragraph" style:parent-style-name="Corpo_20_del_20_testo_20_31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</style:tab-stops>
      </style:paragraph-properties>
      <style:text-properties style:font-name="Open Sans1" fo:font-size="9.5pt" officeooo:paragraph-rsid="003bfc51" style:font-size-asian="9.5pt" style:font-size-complex="9.5pt"/>
    </style:style>
    <style:style style:name="P22" style:family="paragraph" style:parent-style-name="Corpo_20_del_20_testo_20_31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</style:tab-stops>
      </style:paragraph-properties>
      <style:text-properties style:font-name="Open Sans1" fo:font-size="9.5pt" officeooo:paragraph-rsid="003a76a0" fo:background-color="transparent" style:font-size-asian="9.5pt" style:font-size-complex="9.5pt"/>
    </style:style>
    <style:style style:name="P23" style:family="paragraph" style:parent-style-name="Corpo_20_del_20_testo_20_31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  <style:tab-stop style:position="1.588cm"/>
        </style:tab-stops>
      </style:paragraph-properties>
      <style:text-properties style:font-name="Open Sans1" fo:font-size="9.5pt" officeooo:paragraph-rsid="003bfc51" fo:background-color="transparent" style:font-size-asian="9.5pt" style:font-size-complex="9.5pt"/>
    </style:style>
    <style:style style:name="P24" style:family="paragraph" style:parent-style-name="Standard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</style:tab-stops>
      </style:paragraph-properties>
      <style:text-properties style:font-name="Open Sans1" fo:font-size="9.5pt" officeooo:paragraph-rsid="0048a543" fo:background-color="#ffff00" style:font-size-asian="9.5pt" style:font-size-complex="9.5pt"/>
    </style:style>
    <style:style style:name="P25" style:family="paragraph" style:parent-style-name="Standard_20__28_user_29_">
      <loext:graphic-properties draw:fill="none" draw:fill-color="#ffffff"/>
      <style:paragraph-properties fo:margin-left="0cm" fo:margin-right="-0.3cm" fo:margin-top="0cm" fo:margin-bottom="0.101cm" style:contextual-spacing="false" fo:line-height="0.494cm" fo:text-align="start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/>
      <style:text-properties style:font-name="Open Sans1" fo:font-size="9.5pt" officeooo:paragraph-rsid="0042d54c" style:font-size-asian="9.5pt" style:font-size-complex="9.5pt"/>
    </style:style>
    <style:style style:name="P26" style:family="paragraph" style:parent-style-name="Standard_20__28_user_29_">
      <loext:graphic-properties draw:fill="none" draw:fill-color="#ffffff"/>
      <style:paragraph-properties fo:margin-left="2.401cm" fo:margin-right="1.401cm" fo:margin-top="0.199cm" fo:margin-bottom="0.15cm" style:contextual-spacing="false" fo:line-height="120%" fo:text-align="start" style:justify-single-word="false" fo:orphans="2" fo:widows="2" fo:text-indent="-2.401cm" style:auto-text-indent="false" fo:background-color="transparent" fo:padding-left="0cm" fo:padding-right="0cm" fo:padding-top="0.106cm" fo:padding-bottom="0.106cm" fo:border="none" style:writing-mode="lr-tb">
        <style:tab-stops/>
      </style:paragraph-properties>
      <style:text-properties style:font-name="Open Sans1" fo:font-size="9.5pt" style:font-size-asian="9.5pt" style:font-size-complex="9.5pt"/>
    </style:style>
    <style:style style:name="P27" style:family="paragraph" style:parent-style-name="Corpo_20_del_20_testo_20_31">
      <loext:graphic-properties draw:fill-color="#ffffff"/>
      <style:paragraph-properties fo:margin-top="0cm" fo:margin-bottom="0.212cm" style:contextual-spacing="false" fo:line-height="0.564cm" fo:text-align="start" style:justify-single-word="false" fo:padding-left="0cm" fo:padding-right="0cm" fo:padding-top="0.106cm" fo:padding-bottom="0.106cm" fo:border="none"/>
      <style:text-properties style:font-name="Open Sans1" fo:font-size="9.5pt" style:font-size-asian="9.5pt" style:font-size-complex="9.5pt"/>
    </style:style>
    <style:style style:name="P28" style:family="paragraph" style:parent-style-name="Standard_20__28_user_29_">
      <style:paragraph-properties fo:margin-top="0cm" fo:margin-bottom="0.212cm" style:contextual-spacing="false" fo:text-align="center" style:justify-single-word="false"/>
      <style:text-properties style:font-name="Open Sans1" fo:font-size="9.5pt" fo:font-weight="bold" style:font-size-asian="9.5pt" style:font-weight-asian="bold" style:font-size-complex="9.5pt"/>
    </style:style>
    <style:style style:name="P29" style:family="paragraph" style:parent-style-name="Standard_20__28_user_29_">
      <style:paragraph-properties fo:margin-top="0cm" fo:margin-bottom="0.212cm" style:contextual-spacing="false" fo:line-height="150%">
        <style:tab-stops>
          <style:tab-stop style:position="12.739cm"/>
        </style:tab-stops>
      </style:paragraph-properties>
      <style:text-properties style:font-name="Open Sans1" fo:font-size="9.5pt" fo:background-color="transparent" style:font-size-asian="9.5pt" style:font-size-complex="9.5pt"/>
    </style:style>
    <style:style style:name="P30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Open Sans1" fo:font-size="9.5pt" fo:background-color="transparent" style:font-size-asian="9.5pt" style:font-size-complex="9.5pt"/>
    </style:style>
    <style:style style:name="P31" style:family="paragraph" style:parent-style-name="Standard_20__28_user_29_">
      <style:paragraph-properties fo:margin-left="0cm" fo:margin-right="0cm" fo:line-height="0.564cm" fo:text-align="justify" style:justify-single-word="false" fo:text-indent="0cm" style:auto-text-indent="false"/>
      <style:text-properties style:font-name="Open Sans1" fo:font-size="9.5pt" style:font-size-asian="9.5pt" style:font-size-complex="9.5pt"/>
    </style:style>
    <style:style style:name="P32" style:family="paragraph" style:parent-style-name="Standard_20__28_user_29_">
      <style:paragraph-properties fo:margin-left="0cm" fo:margin-right="0cm" fo:line-height="0.564cm" fo:text-align="justify" style:justify-single-word="false" fo:text-indent="0cm" style:auto-text-indent="false"/>
      <style:text-properties style:font-name="Open Sans1" fo:font-size="9.5pt" officeooo:paragraph-rsid="00337598" style:font-size-asian="9.5pt" style:font-size-complex="9.5pt"/>
    </style:style>
    <style:style style:name="P33" style:family="paragraph" style:parent-style-name="Standard_20__28_user_29_">
      <style:paragraph-properties fo:margin-left="0cm" fo:margin-right="0cm" fo:line-height="0.564cm" fo:text-indent="0cm" style:auto-text-indent="false"/>
      <style:text-properties style:font-name="Open Sans1" fo:font-size="9.5pt" officeooo:paragraph-rsid="00337598" style:font-size-asian="9.5pt" style:font-size-complex="9.5pt"/>
    </style:style>
    <style:style style:name="P34" style:family="paragraph" style:parent-style-name="Standard_20__28_user_29_">
      <style:paragraph-properties fo:margin-left="0cm" fo:margin-right="0cm" fo:margin-top="0cm" fo:margin-bottom="0.199cm" style:contextual-spacing="false" fo:line-height="0.564cm" fo:text-align="justify" style:justify-single-word="false" fo:text-indent="0cm" style:auto-text-indent="false"/>
      <style:text-properties style:font-name="Open Sans1" fo:font-size="9.5pt" officeooo:paragraph-rsid="00300c03" style:font-size-asian="9.5pt" style:font-size-complex="9.5pt"/>
    </style:style>
    <style:style style:name="P35" style:family="paragraph" style:parent-style-name="Standard_20__28_user_29_">
      <style:paragraph-properties fo:margin-left="0cm" fo:margin-right="0cm" fo:margin-top="0cm" fo:margin-bottom="0.199cm" style:contextual-spacing="false" fo:line-height="0.564cm" fo:text-align="justify" style:justify-single-word="false" fo:text-indent="0cm" style:auto-text-indent="false"/>
      <style:text-properties style:font-name="Open Sans1" fo:font-size="9.5pt" officeooo:paragraph-rsid="00475139" style:font-size-asian="9.5pt" style:font-size-complex="9.5pt"/>
    </style:style>
    <style:style style:name="P36" style:family="paragraph" style:parent-style-name="Standard_20__28_user_29_">
      <style:paragraph-properties fo:margin-left="0cm" fo:margin-right="0cm" fo:margin-top="0cm" fo:margin-bottom="0.199cm" style:contextual-spacing="false" fo:line-height="0.564cm" fo:text-align="justify" style:justify-single-word="false" fo:text-indent="0cm" style:auto-text-indent="false"/>
      <style:text-properties style:font-name="Open Sans1" fo:font-size="9.5pt" officeooo:paragraph-rsid="004d245b" style:font-size-asian="9.5pt" style:font-size-complex="9.5pt" style:font-weight-complex="normal"/>
    </style:style>
    <style:style style:name="P37" style:family="paragraph" style:parent-style-name="Standard_20__28_user_29_">
      <style:paragraph-properties fo:margin-left="0cm" fo:margin-right="0cm" fo:margin-top="0cm" fo:margin-bottom="0.199cm" style:contextual-spacing="false" fo:line-height="0.564cm" fo:text-indent="0cm" style:auto-text-indent="false"/>
      <style:text-properties style:font-name="Open Sans1" fo:font-size="9.5pt" officeooo:paragraph-rsid="00457ba6" style:font-size-asian="9.5pt" style:font-size-complex="9.5pt" style:font-weight-complex="normal"/>
    </style:style>
    <style:style style:name="P38" style:family="paragraph" style:parent-style-name="Standard_20__28_user_29_">
      <loext:graphic-properties draw:fill="none" draw:fill-color="#ffffff"/>
      <style:paragraph-properties fo:margin-left="0cm" fo:margin-right="0cm" fo:margin-top="0.106cm" fo:margin-bottom="0cm" style:contextual-spacing="false" fo:line-height="0.564cm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fo:font-weight="bold" style:font-name-asian="Times New Roman2" style:font-size-asian="9.5pt" style:font-weight-asian="bold" style:font-name-complex="Times New Roman2" style:font-size-complex="9.5pt" style:language-complex="ar" style:country-complex="SA" style:font-weight-complex="bold"/>
    </style:style>
    <style:style style:name="P39" style:family="paragraph" style:parent-style-name="Standard_20__28_user_29_">
      <loext:graphic-properties draw:fill="none" draw:fill-color="#ffffff"/>
      <style:paragraph-properties fo:margin-left="0cm" fo:margin-right="0cm" fo:margin-top="0.106cm" fo:margin-bottom="0cm" style:contextual-spacing="false" fo:line-height="0.564cm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style:font-name-asian="Times New Roman2" style:font-size-asian="9.5pt" style:font-name-complex="Times New Roman2" style:font-size-complex="9.5pt" style:language-complex="ar" style:country-complex="SA" style:font-weight-complex="bold"/>
    </style:style>
    <style:style style:name="P40" style:family="paragraph" style:parent-style-name="Standard_20__28_user_29_">
      <style:paragraph-properties fo:margin-left="0cm" fo:margin-right="0cm" fo:margin-top="0.106cm" fo:margin-bottom="0cm" style:contextual-spacing="false" fo:line-height="0.564cm" fo:text-align="justify" style:justify-single-word="false" fo:text-indent="0cm" style:auto-text-indent="false"/>
      <style:text-properties style:font-name="Open Sans1" fo:font-size="9.5pt" officeooo:paragraph-rsid="00337598" style:font-name-asian="Times New Roman2" style:font-size-asian="9.5pt" style:font-name-complex="Times New Roman2" style:font-size-complex="9.5pt" style:language-complex="ar" style:country-complex="SA" style:font-weight-complex="bold"/>
    </style:style>
    <style:style style:name="P41" style:family="paragraph" style:parent-style-name="Standard_20__28_user_29_">
      <style:paragraph-properties fo:margin-left="0cm" fo:margin-right="0cm" fo:margin-top="0.106cm" fo:margin-bottom="0cm" style:contextual-spacing="false" fo:line-height="0.564cm" fo:text-indent="0cm" style:auto-text-indent="false"/>
      <style:text-properties style:font-name="Open Sans1" fo:font-size="9.5pt" officeooo:paragraph-rsid="00337598" style:font-name-asian="Times New Roman2" style:font-size-asian="9.5pt" style:font-name-complex="Times New Roman2" style:font-size-complex="9.5pt" style:language-complex="ar" style:country-complex="SA" style:font-weight-complex="bold"/>
    </style:style>
    <style:style style:name="P42" style:family="paragraph" style:parent-style-name="Standard_20__28_user_29_" style:master-page-name="">
      <loext:graphic-properties draw:fill="none" draw:fill-color="#ffffff"/>
      <style:paragraph-properties fo:margin-left="0cm" fo:margin-right="0cm" fo:line-height="0.564cm" fo:text-align="start" style:justify-single-word="false" fo:orphans="2" fo:widows="2" fo:text-indent="0cm" style:auto-text-indent="false" style:page-number="auto" fo:background-color="transparent" fo:padding="0.106cm" fo:border="none" style:writing-mode="lr-tb"/>
      <style:text-properties style:font-name="Open Sans1" fo:font-size="9.5pt" style:text-underline-style="solid" style:text-underline-width="auto" style:text-underline-color="font-color" style:font-size-asian="9.5pt" style:font-size-complex="9.5pt"/>
    </style:style>
    <style:style style:name="P43" style:family="paragraph" style:parent-style-name="Text_20_body">
      <loext:graphic-properties draw:fill-color="#ffffff"/>
      <style:paragraph-properties fo:margin-left="0cm" fo:margin-right="0cm" fo:margin-top="0cm" fo:margin-bottom="0cm" style:contextual-spacing="false" fo:line-height="0.423cm" fo:text-align="justify" style:justify-single-word="false" fo:orphans="2" fo:widows="2" fo:text-indent="0cm" style:auto-text-indent="false" fo:padding="0cm" fo:border="none">
        <style:tab-stops>
          <style:tab-stop style:position="0.953cm"/>
        </style:tab-stops>
      </style:paragraph-properties>
      <style:text-properties fo:font-variant="normal" fo:text-transform="none" fo:color="#000000" loext:opacity="100%" style:font-name="Open Sans1" fo:font-size="9.5pt" fo:letter-spacing="normal" fo:font-style="normal" style:text-underline-style="solid" style:text-underline-width="auto" style:text-underline-color="font-color" fo:font-weight="bold" officeooo:rsid="004e19e9" officeooo:paragraph-rsid="003a76a0" fo:background-color="transparent" style:font-size-asian="9.5pt" style:font-weight-asian="bold" style:font-size-complex="9.5pt" style:font-weight-complex="bold"/>
    </style:style>
    <style:style style:name="P44" style:family="paragraph" style:parent-style-name="Corpo_20_del_20_testo_20_31">
      <loext:graphic-properties draw:fill-color="#ffffff"/>
      <style:paragraph-properties fo:margin-left="0.499cm" fo:margin-right="0cm" fo:line-height="0.529cm" fo:text-align="start" style:justify-single-word="false" fo:text-indent="-0.499cm" style:auto-text-indent="false" fo:padding-left="0cm" fo:padding-right="0cm" fo:padding-top="0.106cm" fo:padding-bottom="0.106cm" fo:border="none">
        <style:tab-stops>
          <style:tab-stop style:position="1.452cm"/>
        </style:tab-stops>
      </style:paragraph-properties>
      <style:text-properties style:font-name="Open Sans1" fo:font-size="9.5pt" officeooo:paragraph-rsid="0034fc10" style:font-size-asian="9.5pt" style:font-size-complex="9.5pt"/>
    </style:style>
    <style:style style:name="P45" style:family="paragraph" style:parent-style-name="Corpo_20_del_20_testo_20_31">
      <loext:graphic-properties draw:fill-color="#ffffff"/>
      <style:paragraph-properties fo:margin-left="0.499cm" fo:margin-right="0cm" fo:line-height="0.529cm" fo:text-align="start" style:justify-single-word="false" fo:text-indent="-0.499cm" style:auto-text-indent="false" fo:padding-left="0cm" fo:padding-right="0cm" fo:padding-top="0.106cm" fo:padding-bottom="0.106cm" fo:border="none">
        <style:tab-stops>
          <style:tab-stop style:position="1.452cm"/>
        </style:tab-stops>
      </style:paragraph-properties>
      <style:text-properties style:font-name="Open Sans1" fo:font-size="9.5pt" style:font-size-asian="9.5pt" style:font-size-complex="9.5pt"/>
    </style:style>
    <style:style style:name="P46" style:family="paragraph" style:parent-style-name="Corpo_20_del_20_testo_20_31">
      <loext:graphic-properties draw:fill-color="#ffffff"/>
      <style:paragraph-properties fo:line-height="0.529cm" fo:text-align="start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style:font-size-asian="9.5pt" style:font-size-complex="9.5pt"/>
    </style:style>
    <style:style style:name="P47" style:family="paragraph" style:parent-style-name="Corpo_20_del_20_testo_20_31">
      <loext:graphic-properties draw:fill-color="#ffffff"/>
      <style:paragraph-properties fo:line-height="0.529cm" fo:text-align="start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officeooo:paragraph-rsid="003555c8" style:font-size-asian="9.5pt" style:font-size-complex="9.5pt"/>
    </style:style>
    <style:style style:name="P48" style:family="paragraph" style:parent-style-name="Corpo_20_del_20_testo_20_31">
      <loext:graphic-properties draw:fill-color="#ffffff"/>
      <style:paragraph-properties fo:line-height="0.529cm" fo:text-align="start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officeooo:rsid="003555c8" officeooo:paragraph-rsid="003555c8" style:font-size-asian="9.5pt" style:font-name-complex="Wingdings1" style:font-size-complex="9.5pt"/>
    </style:style>
    <style:style style:name="P49" style:family="paragraph" style:parent-style-name="Text_20_body">
      <style:paragraph-properties fo:text-align="justify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officeooo:paragraph-rsid="003bfc51"/>
    </style:style>
    <style:style style:name="P50" style:family="paragraph" style:parent-style-name="Corpo_20_del_20_testo_20_31">
      <loext:graphic-properties draw:fill-color="#ffffff"/>
      <style:paragraph-properties fo:margin-top="0cm" fo:margin-bottom="0.176cm" style:contextual-spacing="false" fo:line-height="0.423cm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officeooo:paragraph-rsid="003a76a0" style:font-size-asian="9.5pt" style:font-size-complex="9.5pt"/>
    </style:style>
    <style:style style:name="P51" style:family="paragraph" style:parent-style-name="Corpo_20_del_20_testo_20_31">
      <loext:graphic-properties draw:fill-color="#ffffff"/>
      <style:paragraph-properties fo:margin-top="0cm" fo:margin-bottom="0.176cm" style:contextual-spacing="false" fo:line-height="0.423cm" fo:text-align="center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fo:font-weight="bold" officeooo:rsid="001966ff" officeooo:paragraph-rsid="001966ff" style:font-size-asian="9.5pt" style:font-weight-asian="bold" style:font-size-complex="9.5pt" style:font-weight-complex="bold"/>
    </style:style>
    <style:style style:name="P52" style:family="paragraph" style:parent-style-name="Corpo_20_del_20_testo_20_31">
      <loext:graphic-properties draw:fill="none" draw:fill-color="#ffffff"/>
      <style:paragraph-properties fo:margin-left="0cm" fo:margin-right="1.101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3a58c1" style:font-size-asian="9.5pt" style:font-size-complex="9.5pt"/>
    </style:style>
    <style:style style:name="P53" style:family="paragraph" style:parent-style-name="Standard_20__28_user_29_">
      <loext:graphic-properties draw:fill-color="#ffffff"/>
      <style:paragraph-properties fo:margin-top="0.176cm" fo:margin-bottom="0.212cm" style:contextual-spacing="false" fo:line-height="150%" fo:padding-left="0cm" fo:padding-right="0cm" fo:padding-top="0.106cm" fo:padding-bottom="0.106cm" fo:border="none"/>
      <style:text-properties style:font-name="Open Sans1" fo:font-size="9.5pt" style:font-size-asian="9.5pt" style:font-size-complex="9.5pt"/>
    </style:style>
    <style:style style:name="P54" style:family="paragraph" style:parent-style-name="Standard_20__28_user_29_">
      <style:paragraph-properties fo:margin-left="1cm" fo:margin-right="0cm" fo:margin-top="0cm" fo:margin-bottom="0.199cm" style:contextual-spacing="false" fo:line-height="0.564cm" fo:text-indent="0cm" style:auto-text-indent="false"/>
      <style:text-properties style:font-name="Open Sans1" fo:font-size="9.5pt" officeooo:paragraph-rsid="00337598" style:font-size-asian="9.5pt" style:font-size-complex="9.5pt" style:font-weight-complex="normal"/>
    </style:style>
    <style:style style:name="P55" style:family="paragraph" style:parent-style-name="Standard">
      <style:paragraph-properties fo:text-align="center" style:justify-single-word="false"/>
      <style:text-properties style:font-name="Open Sans1" fo:font-size="9.5pt" fo:font-weight="bold" style:font-name-asian="Open Sans3" style:font-size-asian="9.5pt" style:font-weight-asian="bold" style:font-name-complex="Open Sans3" style:font-size-complex="9.5pt" style:font-weight-complex="bold"/>
    </style:style>
    <style:style style:name="P56" style:family="paragraph" style:parent-style-name="Standard">
      <style:text-properties style:font-name="Open Sans1" fo:font-size="9.5pt" fo:font-style="normal" fo:font-weight="normal" fo:background-color="transparent" style:font-size-asian="9.5pt" style:font-style-asian="normal" style:font-weight-asian="normal" style:font-size-complex="9.5pt" style:font-style-complex="normal" style:font-weight-complex="normal"/>
    </style:style>
    <style:style style:name="P57" style:family="paragraph" style:parent-style-name="Standard">
      <style:paragraph-properties fo:text-align="justify" style:justify-single-word="false"/>
      <style:text-properties style:font-name="Open Sans1" fo:font-size="9.5pt" fo:font-style="normal" fo:font-weight="normal" fo:background-color="transparent" style:font-size-asian="9.5pt" style:font-style-asian="normal" style:font-weight-asian="normal" style:font-size-complex="9.5pt" style:font-style-complex="normal" style:font-weight-complex="normal"/>
    </style:style>
    <style:style style:name="P58" style:family="paragraph" style:parent-style-name="Standard">
      <style:text-properties style:font-name="Open Sans1" fo:font-size="9.5pt" fo:font-weight="normal" fo:background-color="transparent" style:font-size-asian="9.5pt" style:font-weight-asian="normal" style:font-size-complex="9.5pt" style:font-weight-complex="normal"/>
    </style:style>
    <style:style style:name="P59" style:family="paragraph" style:parent-style-name="Corpo_20_del_20_testo_20_31">
      <style:paragraph-properties fo:line-height="150%" fo:text-align="center" style:justify-single-word="false"/>
      <style:text-properties style:font-name="Open Sans1" fo:font-size="9.5pt" fo:font-weight="bold" style:font-size-asian="9.5pt" style:font-weight-asian="bold" style:font-size-complex="9.5pt"/>
    </style:style>
    <style:style style:name="P60" style:family="paragraph" style:parent-style-name="Standard_20__28_user_29_">
      <style:paragraph-properties fo:margin-top="0.106cm" fo:margin-bottom="0cm" style:contextual-spacing="false" fo:line-height="150%" fo:text-align="center" style:justify-single-word="false"/>
      <style:text-properties style:font-name="Open Sans1" fo:font-size="9.5pt" style:text-underline-style="solid" style:text-underline-width="auto" style:text-underline-color="#00000a" style:font-size-asian="9.5pt" style:font-size-complex="9.5pt" style:font-weight-complex="bold"/>
    </style:style>
    <style:style style:name="P61" style:family="paragraph" style:parent-style-name="Standard_20__28_user_29_">
      <loext:graphic-properties draw:fill-color="#ffffff"/>
      <style:paragraph-properties fo:margin-top="0.071cm" fo:margin-bottom="0.176cm" style:contextual-spacing="false" fo:line-height="0.423cm" fo:text-align="start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fo:language="it" fo:country="IT" fo:font-weight="bold" officeooo:paragraph-rsid="0017bad0" style:font-name-asian="SimSun" style:font-size-asian="9.5pt" style:language-asian="zh" style:country-asian="CN" style:font-weight-asian="bold" style:font-size-complex="9.5pt" style:language-complex="ar" style:country-complex="SA" style:font-weight-complex="normal"/>
    </style:style>
    <style:style style:name="P62" style:family="paragraph" style:parent-style-name="Corpo_20_del_20_testo_20_31">
      <style:paragraph-properties fo:margin-left="-0.9cm" fo:margin-right="0cm" fo:margin-top="0.071cm" fo:margin-bottom="0cm" style:contextual-spacing="false" fo:line-height="100%" fo:text-align="justify" style:justify-single-word="false" fo:orphans="2" fo:widows="2" fo:text-indent="0cm" style:auto-text-indent="false" fo:padding="0.106cm" fo:border="none" style:writing-mode="lr-tb">
        <style:tab-stops>
          <style:tab-stop style:position="0.953cm"/>
        </style:tab-stops>
      </style:paragraph-properties>
      <style:text-properties style:font-name="Open Sans1" fo:font-size="9.5pt" fo:font-style="normal" fo:background-color="transparent" style:font-size-asian="9.5pt" style:font-style-asian="normal" style:font-size-complex="9.5pt" style:font-style-complex="normal"/>
    </style:style>
    <style:style style:name="P63" style:family="paragraph" style:parent-style-name="Standard_20__28_user_29_">
      <style:paragraph-properties fo:margin-top="0cm" fo:margin-bottom="0.106cm" style:contextual-spacing="false"/>
      <style:text-properties style:font-name="Open Sans1" fo:font-size="9.5pt" fo:font-style="normal" fo:background-color="transparent" style:font-size-asian="9.5pt" style:font-style-asian="normal" style:font-size-complex="9.5pt" style:font-style-complex="normal"/>
    </style:style>
    <style:style style:name="P64" style:family="paragraph" style:parent-style-name="Standard_20__28_user_29_">
      <style:paragraph-properties fo:margin-left="10.502cm" fo:margin-right="0cm" fo:margin-top="0cm" fo:margin-bottom="0.106cm" style:contextual-spacing="false" fo:text-indent="-10.502cm" style:auto-text-indent="false"/>
      <style:text-properties style:font-name="Open Sans1" fo:font-size="9.5pt" fo:font-style="normal" officeooo:paragraph-rsid="004f2284" fo:background-color="transparent" style:font-size-asian="9.5pt" style:font-style-asian="normal" style:font-size-complex="9.5pt" style:font-style-complex="normal"/>
    </style:style>
    <style:style style:name="P65" style:family="paragraph" style:parent-style-name="Standard_20__28_user_29_">
      <style:paragraph-properties fo:margin-left="10.502cm" fo:margin-right="0cm" fo:margin-top="0cm" fo:margin-bottom="0.106cm" style:contextual-spacing="false" fo:text-indent="-10.502cm" style:auto-text-indent="false"/>
      <style:text-properties style:font-name="Open Sans1" fo:font-size="9.5pt" fo:font-style="normal" fo:font-weight="bold" officeooo:paragraph-rsid="004f2284" fo:background-color="transparent" style:font-size-asian="9.5pt" style:font-style-asian="normal" style:font-weight-asian="bold" style:font-size-complex="9.5pt" style:font-style-complex="normal" style:font-weight-complex="bold"/>
    </style:style>
    <style:style style:name="P66" style:family="paragraph" style:parent-style-name="Standard_20__28_user_29_">
      <loext:graphic-properties draw:fill="none" draw:fill-color="#ffffff"/>
      <style:paragraph-properties fo:margin-left="-1cm" fo:margin-right="0cm" fo:margin-top="0cm" fo:margin-bottom="0.106cm" style:contextual-spacing="false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fo:font-style="normal" fo:font-weight="normal" officeooo:rsid="004fda20" officeooo:paragraph-rsid="004fda20" fo:background-color="transparent" style:font-name-asian="Times New Roman2" style:font-size-asian="9.5pt" style:font-style-asian="normal" style:font-weight-asian="normal" style:font-name-complex="Times New Roman2" style:font-size-complex="9.5pt" style:language-complex="ar" style:country-complex="SA" style:font-style-complex="normal" style:font-weight-complex="normal"/>
    </style:style>
    <style:style style:name="P67" style:family="paragraph" style:parent-style-name="Standard_20__28_user_29_">
      <loext:graphic-properties draw:fill="none" draw:fill-color="#ffffff"/>
      <style:paragraph-properties fo:margin-left="-1cm" fo:margin-right="0cm" fo:margin-top="0cm" fo:margin-bottom="0.106cm" style:contextual-spacing="false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fo:font-style="normal" fo:font-weight="normal" officeooo:rsid="004fda20" officeooo:paragraph-rsid="0053fd63" fo:background-color="transparent" style:font-name-asian="Times New Roman2" style:font-size-asian="9.5pt" style:font-style-asian="normal" style:font-weight-asian="normal" style:font-name-complex="Times New Roman2" style:font-size-complex="9.5pt" style:language-complex="ar" style:country-complex="SA" style:font-style-complex="normal" style:font-weight-complex="normal"/>
    </style:style>
    <style:style style:name="P68" style:family="paragraph" style:parent-style-name="Standard_20__28_user_29_">
      <loext:graphic-properties draw:fill="none" draw:fill-color="#ffffff"/>
      <style:paragraph-properties fo:margin-left="-1cm" fo:margin-right="0cm" fo:margin-top="0cm" fo:margin-bottom="0.106cm" style:contextual-spacing="false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fo:font-style="normal" officeooo:rsid="0055ce07" officeooo:paragraph-rsid="0055ce07" fo:background-color="transparent" style:font-size-asian="9.5pt" style:font-style-asian="normal" style:font-size-complex="9.5pt" style:font-style-complex="normal"/>
    </style:style>
    <style:style style:name="P69" style:family="paragraph" style:parent-style-name="Corpo_20_del_20_testo_20_31">
      <loext:graphic-properties draw:fill-color="#ffffff"/>
      <style:paragraph-properties fo:margin-top="0.212cm" fo:margin-bottom="0.176cm" style:contextual-spacing="false" fo:line-height="0.423cm" fo:padding-left="0cm" fo:padding-right="0cm" fo:padding-top="0.106cm" fo:padding-bottom="0.106cm" fo:border="none"/>
      <style:text-properties style:font-name="Open Sans1" fo:font-size="9.5pt" fo:font-weight="bold" officeooo:paragraph-rsid="0017bad0" style:font-size-asian="9.5pt" style:font-weight-asian="bold" style:font-size-complex="9.5pt"/>
    </style:style>
    <style:style style:name="P70" style:family="paragraph" style:parent-style-name="Corpo_20_del_20_testo_20_31">
      <loext:graphic-properties draw:fill-color="#ffffff"/>
      <style:paragraph-properties fo:margin-top="0cm" fo:margin-bottom="0.212cm" style:contextual-spacing="false" fo:line-height="0.564cm" fo:text-align="start" style:justify-single-word="false" fo:padding-left="0cm" fo:padding-right="0cm" fo:padding-top="0.106cm" fo:padding-bottom="0.106cm" fo:border="none"/>
      <style:text-properties style:font-name="Open Sans1" fo:font-size="9.5pt" style:font-size-asian="9.5pt" style:font-size-complex="9.5pt"/>
    </style:style>
    <style:style style:name="P71" style:family="paragraph" style:parent-style-name="Corpo_20_del_20_testo_20_31">
      <loext:graphic-properties draw:fill-color="#ffffff"/>
      <style:paragraph-properties fo:margin-left="0.499cm" fo:margin-right="0cm" fo:line-height="0.529cm" fo:text-align="start" style:justify-single-word="false" fo:text-indent="-0.499cm" style:auto-text-indent="false" fo:padding-left="0cm" fo:padding-right="0cm" fo:padding-top="0.106cm" fo:padding-bottom="0.106cm" fo:border="none">
        <style:tab-stops>
          <style:tab-stop style:position="1.452cm"/>
        </style:tab-stops>
      </style:paragraph-properties>
      <style:text-properties style:font-name="Open Sans1" fo:font-size="9.5pt" officeooo:paragraph-rsid="0034fc10" style:font-size-asian="9.5pt" style:font-size-complex="9.5pt"/>
    </style:style>
    <style:style style:name="P72" style:family="paragraph" style:parent-style-name="Corpo_20_del_20_testo_20_31">
      <loext:graphic-properties draw:fill-color="#ffffff"/>
      <style:paragraph-properties fo:margin-left="0.499cm" fo:margin-right="0cm" fo:line-height="0.529cm" fo:text-align="start" style:justify-single-word="false" fo:text-indent="-0.499cm" style:auto-text-indent="false" fo:padding-left="0cm" fo:padding-right="0cm" fo:padding-top="0.106cm" fo:padding-bottom="0.106cm" fo:border="none">
        <style:tab-stops>
          <style:tab-stop style:position="1.452cm"/>
        </style:tab-stops>
      </style:paragraph-properties>
      <style:text-properties style:font-name="Open Sans1" fo:font-size="9.5pt" style:font-size-asian="9.5pt" style:font-size-complex="9.5pt"/>
    </style:style>
    <style:style style:name="P73" style:family="paragraph" style:parent-style-name="Corpo_20_del_20_testo_20_31">
      <loext:graphic-properties draw:fill-color="#ffffff"/>
      <style:paragraph-properties fo:line-height="0.529cm" fo:text-align="start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style:font-size-asian="9.5pt" style:font-size-complex="9.5pt"/>
    </style:style>
    <style:style style:name="P74" style:family="paragraph" style:parent-style-name="Corpo_20_del_20_testo_20_31">
      <loext:graphic-properties draw:fill-color="#ffffff"/>
      <style:paragraph-properties fo:margin-top="0cm" fo:margin-bottom="0.176cm" style:contextual-spacing="false" fo:line-height="0.423cm" fo:text-align="center" style:justify-single-word="false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fo:font-weight="bold" officeooo:rsid="001966ff" officeooo:paragraph-rsid="001966ff" style:font-size-asian="9.5pt" style:font-weight-asian="bold" style:font-size-complex="9.5pt" style:font-weight-complex="bold"/>
    </style:style>
    <style:style style:name="P75" style:family="paragraph" style:parent-style-name="Corpo_20_del_20_testo_20_31">
      <loext:graphic-properties draw:fill-color="#ffffff"/>
      <style:paragraph-properties fo:margin-top="0cm" fo:margin-bottom="0.176cm" style:contextual-spacing="false" fo:line-height="0.423cm" fo:padding-left="0cm" fo:padding-right="0cm" fo:padding-top="0.106cm" fo:padding-bottom="0.106cm" fo:border="none">
        <style:tab-stops>
          <style:tab-stop style:position="0.953cm"/>
        </style:tab-stops>
      </style:paragraph-properties>
      <style:text-properties style:font-name="Open Sans1" fo:font-size="9.5pt" officeooo:paragraph-rsid="003a76a0" style:font-size-asian="9.5pt" style:font-size-complex="9.5pt"/>
    </style:style>
    <style:style style:name="P76" style:family="paragraph" style:parent-style-name="Corpo_20_del_20_testo_20_31">
      <loext:graphic-properties draw:fill="none" draw:fill-color="#ffffff"/>
      <style:paragraph-properties fo:margin-left="0cm" fo:margin-right="1.101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3a58c1" style:font-size-asian="9.5pt" style:font-size-complex="9.5pt"/>
    </style:style>
    <style:style style:name="P77" style:family="paragraph" style:parent-style-name="Corpo_20_del_20_testo_20_31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</style:tab-stops>
      </style:paragraph-properties>
      <style:text-properties style:font-name="Open Sans1" fo:font-size="9.5pt" officeooo:paragraph-rsid="003bfc51" style:font-size-asian="9.5pt" style:font-size-complex="9.5pt"/>
    </style:style>
    <style:style style:name="P78" style:family="paragraph" style:parent-style-name="Corpo_20_del_20_testo_20_31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</style:tab-stops>
      </style:paragraph-properties>
      <style:text-properties style:font-name="Open Sans1" fo:font-size="9.5pt" officeooo:paragraph-rsid="003a76a0" fo:background-color="transparent" style:font-size-asian="9.5pt" style:font-size-complex="9.5pt"/>
    </style:style>
    <style:style style:name="P79" style:family="paragraph" style:parent-style-name="Corpo_20_del_20_testo_20_31">
      <loext:graphic-properties draw:fill="none" draw:fill-color="#ffffff"/>
      <style:paragraph-properties fo:margin-left="0cm" fo:margin-right="1.199cm" fo:margin-top="0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882cm"/>
          <style:tab-stop style:position="1.588cm"/>
        </style:tab-stops>
      </style:paragraph-properties>
      <style:text-properties style:font-name="Open Sans1" fo:font-size="9.5pt" officeooo:paragraph-rsid="003bfc51" fo:background-color="transparent" style:font-size-asian="9.5pt" style:font-size-complex="9.5pt"/>
    </style:style>
    <style:style style:name="P80" style:family="paragraph" style:parent-style-name="Corpo_20_del_20_testo_20_31">
      <loext:graphic-properties draw:fill="none" draw:fill-color="#ffffff"/>
      <style:paragraph-properties fo:margin-left="-0.9cm" fo:margin-right="0cm" fo:margin-top="0.071cm" fo:margin-bottom="0cm" style:contextual-spacing="false" fo:line-height="100%" fo:text-align="justify" style:justify-single-word="false" fo:orphans="2" fo:widows="2" fo:text-indent="0cm" style:auto-text-indent="false" fo:background-color="transparent" fo:padding="0.106cm" fo:border="none" style:writing-mode="lr-tb">
        <style:tab-stops>
          <style:tab-stop style:position="0.953cm"/>
        </style:tab-stops>
      </style:paragraph-properties>
      <style:text-properties style:font-name="Open Sans1" fo:font-size="9.5pt" fo:font-style="normal" officeooo:paragraph-rsid="00475139" fo:background-color="transparent" style:font-size-asian="9.5pt" style:font-style-asian="normal" style:font-size-complex="9.5pt" style:font-style-complex="normal" style:font-weight-complex="normal"/>
    </style:style>
    <style:style style:name="P81" style:family="paragraph" style:parent-style-name="Corpo_20_del_20_testo_20_31">
      <style:paragraph-properties fo:margin-left="-0.9cm" fo:margin-right="0cm" fo:margin-top="0.071cm" fo:margin-bottom="0cm" style:contextual-spacing="false" fo:line-height="100%" fo:text-align="justify" style:justify-single-word="false" fo:orphans="2" fo:widows="2" fo:text-indent="0cm" style:auto-text-indent="false" fo:padding="0.106cm" fo:border="none" style:writing-mode="lr-tb">
        <style:tab-stops>
          <style:tab-stop style:position="0.953cm"/>
        </style:tab-stops>
      </style:paragraph-properties>
      <style:text-properties style:font-name="Open Sans1" fo:font-size="9.5pt" fo:font-style="normal" fo:background-color="transparent" style:font-size-asian="9.5pt" style:font-style-asian="normal" style:font-size-complex="9.5pt" style:font-style-complex="normal"/>
    </style:style>
    <style:style style:name="P82" style:family="paragraph" style:parent-style-name="Corpo_20_del_20_testo_20_31">
      <loext:graphic-properties draw:fill="none" draw:fill-color="#ffffff"/>
      <style:paragraph-properties fo:margin-left="0cm" fo:margin-right="1.3cm" fo:margin-top="0.071cm" fo:margin-bottom="0.176cm" style:contextual-spacing="false" fo:line-height="0.423cm" fo:text-align="justify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5c3f6e" style:font-size-asian="9.5pt" style:font-size-complex="9.5pt"/>
    </style:style>
    <style:style style:name="P83" style:family="paragraph" style:parent-style-name="Corpo_20_del_20_testo_20_31">
      <style:paragraph-properties fo:margin-top="0.071cm" fo:margin-bottom="0cm" style:contextual-spacing="false" fo:line-height="100%">
        <style:tab-stops>
          <style:tab-stop style:position="0.953cm"/>
        </style:tab-stops>
      </style:paragraph-properties>
      <style:text-properties style:font-name="Open Sans" fo:font-size="10pt" fo:font-style="italic" style:font-size-asian="10pt" style:font-style-asian="italic" style:font-size-complex="10pt" style:font-style-complex="italic"/>
    </style:style>
    <style:style style:name="P84" style:family="paragraph" style:parent-style-name="Standard">
      <style:text-properties style:font-name="Open Sans1" fo:font-size="9.5pt" fo:font-weight="bold" style:font-size-asian="9.5pt" style:font-weight-asian="bold" style:font-size-complex="9.5pt" style:font-weight-complex="bold"/>
    </style:style>
    <style:style style:name="P85" style:family="paragraph" style:parent-style-name="Standard_20__28_user_29_">
      <style:paragraph-properties fo:margin-top="0.199cm" fo:margin-bottom="0cm" style:contextual-spacing="false" fo:text-align="center" style:justify-single-word="false" style:writing-mode="lr-tb"/>
      <style:text-properties style:font-name="Open Sans" fo:font-weight="bold" style:font-weight-asian="bold" style:font-weight-complex="bold"/>
    </style:style>
    <style:style style:name="P86" style:family="paragraph" style:parent-style-name="Standard_20__28_user_29_">
      <style:paragraph-properties fo:margin-top="0.106cm" fo:margin-bottom="0cm" style:contextual-spacing="false" fo:line-height="150%" fo:text-align="center" style:justify-single-word="false"/>
      <style:text-properties style:font-name="Open Sans1" fo:font-size="9.5pt" style:text-underline-style="solid" style:text-underline-width="auto" style:text-underline-color="#00000a" style:font-size-asian="9.5pt" style:font-size-complex="9.5pt" style:font-weight-complex="bold"/>
    </style:style>
    <style:style style:name="P87" style:family="paragraph" style:parent-style-name="Standard_20__28_user_29_">
      <loext:graphic-properties draw:fill="none" draw:fill-color="#ffffff"/>
      <style:paragraph-properties fo:margin-left="0cm" fo:margin-right="1.3cm" fo:text-align="start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officeooo:paragraph-rsid="0018a96f" fo:background-color="transparent" style:font-size-asian="9.5pt" style:font-size-complex="9.5pt"/>
    </style:style>
    <style:style style:name="P88" style:family="paragraph" style:parent-style-name="Standard_20__28_user_29_">
      <loext:graphic-properties draw:fill="none" draw:fill-color="#ffffff"/>
      <style:paragraph-properties fo:margin-left="0cm" fo:margin-right="1.199cm" fo:text-align="start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style:font-size-asian="9.5pt" style:font-size-complex="9.5pt"/>
    </style:style>
    <style:style style:name="P89" style:family="paragraph" style:parent-style-name="Standard_20__28_user_29_">
      <loext:graphic-properties draw:fill="none" draw:fill-color="#ffffff"/>
      <style:paragraph-properties fo:margin-left="0cm" fo:margin-right="1.199cm" fo:margin-top="0cm" fo:margin-bottom="0cm" style:contextual-spacing="false" fo:line-height="0.494cm" fo:text-align="start" style:justify-single-word="false" fo:orphans="2" fo:widows="2" fo:text-indent="0cm" style:auto-text-indent="false" fo:background-color="transparent" fo:padding-left="0cm" fo:padding-right="0cm" fo:padding-top="0.106cm" fo:padding-bottom="0.106cm" fo:border="none" style:writing-mode="lr-tb"/>
      <style:text-properties style:font-name="Open Sans1" fo:font-size="9.5pt" style:font-size-asian="9.5pt" style:font-size-complex="9.5pt"/>
    </style:style>
    <style:style style:name="P90" style:family="paragraph" style:parent-style-name="Standard_20__28_user_29_">
      <style:paragraph-properties fo:line-height="0.564cm"/>
      <style:text-properties style:font-name="Open Sans1" fo:font-size="9.5pt" style:font-size-asian="9.5pt" style:font-size-complex="9.5pt"/>
    </style:style>
    <style:style style:name="P91" style:family="paragraph" style:parent-style-name="Standard_20__28_user_29_">
      <style:paragraph-properties fo:line-height="0.564cm"/>
      <style:text-properties style:font-name="Open Sans1" fo:font-size="9.5pt" style:font-name-asian="Times New Roman2" style:font-size-asian="9.5pt" style:font-name-complex="Times New Roman2" style:font-size-complex="9.5pt" style:language-complex="ar" style:country-complex="SA" style:font-weight-complex="bold"/>
    </style:style>
    <style:style style:name="P92" style:family="paragraph" style:parent-style-name="Standard_20__28_user_29_">
      <style:paragraph-properties fo:line-height="0.564cm"/>
      <style:text-properties style:font-name="Open Sans1" fo:font-size="9.5pt" style:text-underline-style="solid" style:text-underline-width="auto" style:text-underline-color="font-color" style:font-name-asian="Times New Roman2" style:font-size-asian="9.5pt" style:font-name-complex="Times New Roman2" style:font-size-complex="9.5pt" style:language-complex="ar" style:country-complex="SA" style:font-weight-complex="bold"/>
    </style:style>
    <style:style style:name="P93" style:family="paragraph" style:parent-style-name="Standard_20__28_user_29_">
      <style:paragraph-properties fo:text-align="justify" style:justify-single-word="false"/>
      <style:text-properties style:font-name="Open Sans1" fo:font-size="9.5pt" officeooo:paragraph-rsid="00337598" fo:background-color="transparent" style:font-size-asian="9.5pt" style:font-size-complex="9.5pt" style:font-weight-complex="normal"/>
    </style:style>
    <style:style style:name="P94" style:family="paragraph" style:parent-style-name="Standard_20__28_user_29_">
      <style:paragraph-properties fo:text-align="justify" style:justify-single-word="false"/>
      <style:text-properties style:use-window-font-color="true" loext:opacity="0%" style:font-name="Open Sans1" fo:font-size="9.5pt" officeooo:rsid="00337598" officeooo:paragraph-rsid="00337598" fo:background-color="transparent" style:font-size-asian="9.5pt" style:font-size-complex="9.5pt" style:font-weight-complex="normal"/>
    </style:style>
    <style:style style:name="P95" style:family="paragraph" style:parent-style-name="Standard_20__28_user_29_">
      <style:paragraph-properties fo:line-height="0.564cm"/>
    </style:style>
    <style:style style:name="P96" style:family="paragraph" style:parent-style-name="Standard_20__28_user_29_">
      <loext:graphic-properties draw:fill="none" draw:fill-color="#ffffff"/>
      <style:paragraph-properties fo:margin-left="0cm" fo:margin-right="0cm" fo:margin-top="0.106cm" fo:margin-bottom="0cm" style:contextual-spacing="false" fo:line-height="0.564cm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fo:font-weight="bold" style:font-name-asian="Times New Roman2" style:font-size-asian="9.5pt" style:font-weight-asian="bold" style:font-name-complex="Times New Roman2" style:font-size-complex="9.5pt" style:language-complex="ar" style:country-complex="SA" style:font-weight-complex="bold"/>
    </style:style>
    <style:style style:name="P97" style:family="paragraph" style:parent-style-name="Standard_20__28_user_29_">
      <style:paragraph-properties fo:margin-left="0cm" fo:margin-right="0cm" fo:margin-top="0cm" fo:margin-bottom="0.199cm" style:contextual-spacing="false" fo:line-height="0.564cm" fo:text-align="justify" style:justify-single-word="false" fo:text-indent="0cm" style:auto-text-indent="false"/>
      <style:text-properties style:font-name="Open Sans1" fo:font-size="9.5pt" officeooo:paragraph-rsid="00300c03" style:font-size-asian="9.5pt" style:font-size-complex="9.5pt"/>
    </style:style>
    <style:style style:name="P98" style:family="paragraph" style:parent-style-name="Standard_20__28_user_29_">
      <loext:graphic-properties draw:fill="none" draw:fill-color="#ffffff"/>
      <style:paragraph-properties fo:margin-left="0cm" fo:margin-right="0cm" fo:margin-top="0cm" fo:margin-bottom="0.199cm" style:contextual-spacing="false" fo:line-height="0.564cm" fo:text-align="justify" style:justify-single-word="false" fo:orphans="2" fo:widows="2" fo:text-indent="0cm" style:auto-text-indent="false" fo:background-color="transparent" fo:padding="0.106cm" fo:border="none" style:writing-mode="lr-tb">
        <style:tab-stops>
          <style:tab-stop style:position="0.953cm"/>
        </style:tab-stops>
      </style:paragraph-properties>
      <style:text-properties style:font-name="Open Sans1" fo:font-size="9.5pt" fo:font-style="normal" officeooo:paragraph-rsid="00475139" fo:background-color="#ffff00" style:font-size-asian="9.5pt" style:font-style-asian="normal" style:font-size-complex="9.5pt" style:font-style-complex="normal" style:font-weight-complex="normal"/>
    </style:style>
    <style:style style:name="P99" style:family="paragraph" style:parent-style-name="Standard_20__28_user_29_" style:master-page-name="Standard">
      <loext:graphic-properties draw:fill="none" draw:fill-color="#ffffff"/>
      <style:paragraph-properties fo:margin-left="0cm" fo:margin-right="0cm" fo:margin-top="0.101cm" fo:margin-bottom="0cm" style:contextual-spacing="false" fo:text-align="end" style:justify-single-word="false" fo:orphans="2" fo:widows="2" fo:text-indent="0cm" style:auto-text-indent="false" style:page-number="auto" fo:background-color="transparent" fo:padding="0.106cm" fo:border="none" style:writing-mode="lr-tb"/>
      <style:text-properties style:font-name="Open Sans" fo:font-size="10.5pt" style:font-size-asian="10.5pt" style:font-size-complex="10.5pt"/>
    </style:style>
    <style:style style:name="P100" style:family="paragraph" style:parent-style-name="Standard_20__28_user_29_">
      <loext:graphic-properties draw:fill="none" draw:fill-color="#ffffff"/>
      <style:paragraph-properties fo:margin-left="-1cm" fo:margin-right="0cm" fo:margin-top="0cm" fo:margin-bottom="0.106cm" style:contextual-spacing="false" fo:text-align="justify" style:justify-single-word="false" fo:orphans="2" fo:widows="2" fo:text-indent="0cm" style:auto-text-indent="false" fo:background-color="transparent" fo:padding="0.106cm" fo:border="none" style:writing-mode="lr-tb"/>
      <style:text-properties style:font-name="Open Sans1" fo:font-size="9.5pt" fo:font-style="normal" officeooo:rsid="004f2284" officeooo:paragraph-rsid="00513d53" fo:background-color="#ffff00" style:font-size-asian="9.5pt" style:font-style-asian="normal" style:font-size-complex="9.5pt" style:font-style-complex="normal"/>
    </style:style>
    <style:style style:name="P101" style:family="paragraph" style:parent-style-name="Standard_20__28_user_29_" style:master-page-name="">
      <loext:graphic-properties draw:fill="none" draw:fill-color="#ffffff"/>
      <style:paragraph-properties fo:margin-left="-1cm" fo:margin-right="0cm" fo:margin-top="0cm" fo:margin-bottom="0.106cm" style:contextual-spacing="false" fo:text-align="justify" style:justify-single-word="false" fo:orphans="2" fo:widows="2" fo:text-indent="0cm" style:auto-text-indent="false" style:page-number="auto" fo:background-color="transparent" fo:padding="0.106cm" fo:border="none" style:writing-mode="lr-tb"/>
      <style:text-properties style:font-name="Open Sans1" fo:font-size="9.5pt" fo:font-style="normal" officeooo:rsid="004f2284" officeooo:paragraph-rsid="00513d53" fo:background-color="#ffff00" style:font-size-asian="9.5pt" style:font-style-asian="normal" style:font-size-complex="9.5pt" style:font-style-complex="normal"/>
    </style:style>
    <style:style style:name="P102" style:family="paragraph" style:parent-style-name="Standard_20__28_user_29_">
      <style:paragraph-properties fo:margin-top="0cm" fo:margin-bottom="0.212cm" style:contextual-spacing="false" fo:line-height="150%">
        <style:tab-stops>
          <style:tab-stop style:position="12.739cm"/>
        </style:tab-stops>
      </style:paragraph-properties>
      <style:text-properties style:font-name="Open Sans1" fo:font-size="9.5pt" fo:background-color="transparent" style:font-size-asian="9.5pt" style:font-size-complex="9.5pt"/>
    </style:style>
    <style:style style:name="P103" style:family="paragraph" style:parent-style-name="Standard_20__28_user_29_" style:master-page-name="">
      <style:paragraph-properties fo:line-height="0.564cm" fo:text-align="center" style:justify-single-word="false" style:page-number="auto"/>
      <style:text-properties style:font-name="Open Sans1" fo:font-size="9.5pt" fo:font-weight="bold" style:font-name-asian="Times New Roman2" style:font-size-asian="9.5pt" style:font-weight-asian="bold" style:font-name-complex="Times New Roman2" style:font-size-complex="9.5pt" style:language-complex="ar" style:country-complex="SA" style:font-weight-complex="bold"/>
    </style:style>
    <style:style style:name="P104" style:family="paragraph" style:parent-style-name="Standard_20__28_user_29_">
      <style:paragraph-properties fo:margin-left="1cm" fo:margin-right="0cm" fo:margin-top="0cm" fo:margin-bottom="0.199cm" style:contextual-spacing="false" fo:line-height="0.564cm" fo:text-align="start" style:justify-single-word="false" fo:orphans="2" fo:widows="2" fo:text-indent="0cm" style:auto-text-indent="false" fo:padding="0.106cm" fo:border="none" style:writing-mode="lr-tb"/>
      <style:text-properties style:font-name="Open Sans" fo:font-size="10pt" officeooo:rsid="0032b435" officeooo:paragraph-rsid="0032b435" style:font-size-asian="10pt" style:font-size-complex="10pt" style:font-weight-complex="normal"/>
    </style:style>
    <style:style style:name="P105" style:family="paragraph" style:parent-style-name="Standard_20__28_user_29_">
      <style:paragraph-properties fo:margin-left="10.502cm" fo:margin-right="0cm" fo:margin-top="0cm" fo:margin-bottom="0.106cm" style:contextual-spacing="false" fo:text-indent="-10.502cm" style:auto-text-indent="false"/>
      <style:text-properties style:font-name="Open Sans1" fo:font-size="9.5pt" fo:font-style="normal" officeooo:paragraph-rsid="004f2284" fo:background-color="transparent" style:font-size-asian="9.5pt" style:font-style-asian="normal" style:font-size-complex="9.5pt" style:font-style-complex="normal"/>
    </style:style>
    <style:style style:name="P106" style:family="paragraph" style:parent-style-name="Text_20_body">
      <loext:graphic-properties draw:fill="none" draw:fill-color="#ffffff"/>
      <style:paragraph-properties fo:margin-left="0cm" fo:margin-right="1.3cm" fo:margin-top="0cm" fo:margin-bottom="0.247cm" style:contextual-spacing="false" fo:line-height="120%" fo:text-align="justify" style:justify-single-word="false" fo:orphans="2" fo:widows="2" fo:hyphenation-ladder-count="no-limit" fo:text-indent="0cm" style:auto-text-indent="false" fo:background-color="transparent" fo:padding-left="0cm" fo:padding-right="0cm" fo:padding-top="0.106cm" fo:padding-bottom="0.106cm" fo:border="none" style:writing-mode="lr-tb">
        <style:tab-stops>
          <style:tab-stop style:position="0.953cm"/>
        </style:tab-stops>
      </style:paragraph-properties>
      <style:text-properties style:font-name="Open Sans1" fo:font-size="9.5pt" officeooo:paragraph-rsid="003bfc51" style:font-size-asian="9.5pt" style:font-size-complex="9.5pt" fo:hyphenate="false" fo:hyphenation-remain-char-count="2" fo:hyphenation-push-char-count="2" loext:hyphenation-no-caps="false"/>
    </style:style>
    <style:style style:name="P107" style:family="paragraph">
      <loext:graphic-properties draw:fill="none" draw:fill-color="#ffffff"/>
      <style:paragraph-properties style:writing-mode="lr-tb"/>
      <style:text-properties style:font-name="Open Sans1" fo:font-size="9.80000019073486pt" fo:font-weight="bold" style:font-size-asian="9.80000019073486pt" style:font-weight-asian="bold" style:font-size-complex="9.80000019073486pt" style:font-weight-complex="bold"/>
    </style:style>
    <style:style style:name="P108" style:family="paragraph">
      <loext:graphic-properties draw:fill="none" draw:fill-color="#ffffff"/>
      <style:paragraph-properties style:writing-mode="lr-tb"/>
      <style:text-properties fo:font-size="10pt"/>
    </style:style>
    <style:style style:name="P109" style:family="paragraph">
      <loext:graphic-properties draw:fill="none" draw:fill-color="#ffffff"/>
      <style:paragraph-properties style:writing-mode="lr-tb"/>
      <style:text-properties fo:font-size="10pt" fo:font-weight="normal" style:font-weight-asian="normal" style:font-weight-complex="normal"/>
    </style:style>
    <style:style style:name="P110" style:family="paragraph">
      <loext:graphic-properties draw:fill="none" draw:fill-color="#ffffff"/>
      <style:paragraph-properties style:writing-mode="lr-tb"/>
      <style:text-properties style:font-name="Open Sans1" fo:font-size="9.5pt" fo:font-weight="bold" style:font-size-asian="9.5pt" style:font-weight-asian="bold" style:font-size-complex="9.5pt" style:font-weight-complex="bold"/>
    </style:style>
    <style:style style:name="P111" style:family="paragraph">
      <loext:graphic-properties draw:fill="none" draw:fill-color="#ffffff"/>
      <style:paragraph-properties style:writing-mode="lr-tb"/>
      <style:text-properties style:font-name="Open Sans1" fo:font-size="10pt" fo:font-weight="bold" style:font-size-asian="10pt" style:font-weight-asian="bold" style:font-size-complex="10pt" style:font-weight-complex="bold"/>
    </style:style>
    <style:style style:name="P112" style:family="paragraph">
      <loext:graphic-properties draw:fill="none"/>
      <style:paragraph-properties fo:text-align="start"/>
      <style:text-properties fo:font-size="18pt"/>
    </style:style>
    <style:style style:name="P113" style:family="paragraph">
      <style:paragraph-properties fo:text-align="center"/>
    </style:style>
    <style:style style:name="P114" style:family="paragraph">
      <loext:graphic-properties draw:fill="none" draw:fill-color="#ffffff"/>
      <style:paragraph-properties fo:text-align="center" style:writing-mode="lr-tb"/>
      <style:text-properties fo:color="#b2b2b2" loext:opacity="100%" style:font-name="Open Sans1"/>
    </style:style>
    <style:style style:name="P115" style:family="paragraph">
      <loext:graphic-properties draw:fill="none" draw:fill-color="#ffffff"/>
      <style:paragraph-properties fo:text-align="center" style:writing-mode="lr-tb"/>
      <style:text-properties style:font-name="Open Sans1" fo:font-size="9pt" style:font-size-asian="9pt" style:font-size-complex="9pt"/>
    </style:style>
    <style:style style:name="T1" style:family="text">
      <style:text-properties officeooo:rsid="002b8bab"/>
    </style:style>
    <style:style style:name="T2" style:family="text">
      <style:text-properties fo:color="#cccccc" loext:opacity="100%"/>
    </style:style>
    <style:style style:name="T3" style:family="text">
      <style:text-properties style:font-name="Open Sans1" fo:font-size="9.5pt" style:font-size-asian="9.5pt" style:font-size-complex="9.5pt"/>
    </style:style>
    <style:style style:name="T4" style:family="text">
      <style:text-properties style:font-name="Open Sans1" fo:font-size="9.5pt" officeooo:rsid="004d245b" style:font-size-asian="9.5pt" style:font-size-complex="9.5pt"/>
    </style:style>
    <style:style style:name="T5" style:family="text">
      <style:text-properties style:font-name="Open Sans1" fo:font-size="9.5pt" fo:font-weight="bold" officeooo:rsid="00443084" fo:background-color="transparent" loext:char-shading-value="0" style:font-size-asian="9.5pt" style:font-weight-asian="bold" style:font-size-complex="9.5pt" style:font-weight-complex="bold"/>
    </style:style>
    <style:style style:name="T6" style:family="text">
      <style:text-properties style:font-name="Open Sans1" fo:font-size="9.5pt" fo:font-weight="bold" officeooo:rsid="0042d54c" fo:background-color="transparent" loext:char-shading-value="0" style:font-size-asian="9.5pt" style:font-weight-asian="bold" style:font-size-complex="9.5pt" style:font-weight-complex="bold"/>
    </style:style>
    <style:style style:name="T7" style:family="text">
      <style:text-properties style:font-name="Open Sans1" fo:font-size="9.5pt" officeooo:rsid="0042d54c" fo:background-color="transparent" loext:char-shading-value="0" style:font-size-asian="9.5pt" style:font-size-complex="9.5pt"/>
    </style:style>
    <style:style style:name="T8" style:family="text">
      <style:text-properties style:font-name="Open Sans1" fo:font-size="9.5pt" officeooo:rsid="00388909" fo:background-color="transparent" loext:char-shading-value="0" style:font-size-asian="9.5pt" style:font-size-complex="9.5pt"/>
    </style:style>
    <style:style style:name="T9" style:family="text">
      <style:text-properties style:font-name="Open Sans1" fo:font-size="9.5pt" officeooo:rsid="0042d54c" fo:background-color="transparent" loext:char-shading-value="0" style:font-name-asian="Times New Roman2" style:font-size-asian="9.5pt" style:font-name-complex="Times New Roman2" style:font-size-complex="9.5pt" style:language-complex="ar" style:country-complex="SA"/>
    </style:style>
    <style:style style:name="T10" style:family="text">
      <style:text-properties style:font-name="Open Sans1" fo:font-size="9.5pt" style:text-underline-style="solid" style:text-underline-width="auto" style:text-underline-color="font-color" style:font-size-asian="9.5pt" style:font-size-complex="9.5pt"/>
    </style:style>
    <style:style style:name="T11" style:family="text">
      <style:text-properties style:font-name="Open Sans1" fo:font-size="9.5pt" style:text-underline-style="solid" style:text-underline-width="auto" style:text-underline-color="font-color" officeooo:rsid="00337598" style:font-size-asian="9.5pt" style:font-size-complex="9.5pt"/>
    </style:style>
    <style:style style:name="T12" style:family="text">
      <style:text-properties style:font-name="Open Sans1" fo:font-size="9.5pt" style:text-underline-style="solid" style:text-underline-width="auto" style:text-underline-color="font-color" officeooo:rsid="00337598" style:font-name-asian="Times New Roman2" style:font-size-asian="9.5pt" style:font-name-complex="Times New Roman2" style:font-size-complex="9.5pt" style:language-complex="ar" style:country-complex="SA"/>
    </style:style>
    <style:style style:name="T13" style:family="text">
      <style:text-properties officeooo:rsid="0034fc10"/>
    </style:style>
    <style:style style:name="T14" style:family="text">
      <style:text-properties style:font-name-asian="Times New Roman2" style:font-name-complex="Times New Roman2" style:language-complex="ar" style:country-complex="SA"/>
    </style:style>
    <style:style style:name="T15" style:family="text">
      <style:text-properties officeooo:rsid="0034fc10" style:font-name-asian="Times New Roman2" style:font-name-complex="Times New Roman2" style:language-complex="ar" style:country-complex="SA"/>
    </style:style>
    <style:style style:name="T16" style:family="text">
      <style:text-properties officeooo:rsid="005c3f6e" style:font-name-asian="Times New Roman2" style:font-name-complex="Times New Roman2" style:language-complex="ar" style:country-complex="SA" style:font-weight-complex="bold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212a8d" style:font-weight-asian="bold" style:font-weight-complex="bold"/>
    </style:style>
    <style:style style:name="T19" style:family="text">
      <style:text-properties fo:font-weight="bold" officeooo:rsid="0045e82d" style:font-weight-asian="bold" style:font-weight-complex="bold"/>
    </style:style>
    <style:style style:name="T20" style:family="text">
      <style:text-properties fo:font-weight="bold" officeooo:rsid="0053fd63" style:font-weight-asian="bold" style:font-weight-complex="bold"/>
    </style:style>
    <style:style style:name="T21" style:family="text">
      <style:text-properties fo:font-weight="bold" officeooo:rsid="0042b19f" style:font-name-asian="MS Gothic2" style:font-weight-asian="bold" style:font-name-complex="Wingdings1" style:font-weight-complex="bold"/>
    </style:style>
    <style:style style:name="T22" style:family="text">
      <style:text-properties fo:font-weight="bold" officeooo:rsid="0048a543" fo:background-color="transparent" loext:char-shading-value="0" style:font-weight-asian="bold" style:font-style-complex="italic" style:font-weight-complex="bold"/>
    </style:style>
    <style:style style:name="T23" style:family="text">
      <style:text-properties fo:font-weight="bold" officeooo:rsid="004e19e9" fo:background-color="transparent" loext:char-shading-value="0" style:font-weight-asian="bold" style:font-style-complex="italic" style:font-weight-complex="bold"/>
    </style:style>
    <style:style style:name="T24" style:family="text">
      <style:text-properties fo:font-weight="bold" officeooo:rsid="004e19e9" fo:background-color="transparent" loext:char-shading-value="0" style:font-weight-asian="bold" style:font-weight-complex="bold"/>
    </style:style>
    <style:style style:name="T25" style:family="text">
      <style:text-properties fo:font-weight="bold" officeooo:rsid="004aeee1" fo:background-color="transparent" loext:char-shading-value="0" style:font-weight-asian="bold" style:font-weight-complex="bold"/>
    </style:style>
    <style:style style:name="T26" style:family="text">
      <style:text-properties fo:font-weight="bold" officeooo:rsid="0045e82d" fo:background-color="transparent" loext:char-shading-value="0" style:font-weight-asian="bold" style:font-weight-complex="bold"/>
    </style:style>
    <style:style style:name="T27" style:family="text">
      <style:text-properties fo:font-weight="bold" officeooo:rsid="0045e82d" fo:background-color="transparent" loext:char-shading-value="0" style:font-name-asian="Times New Roman2" style:font-weight-asian="bold" style:font-name-complex="Times New Roman2" style:language-complex="ar" style:country-complex="SA" style:font-style-complex="italic" style:font-weight-complex="bold"/>
    </style:style>
    <style:style style:name="T28" style:family="text">
      <style:text-properties fo:font-weight="bold" officeooo:rsid="00513d53" fo:background-color="transparent" loext:char-shading-value="0" style:font-name-asian="Times New Roman2" style:font-weight-asian="bold" style:font-name-complex="Times New Roman2" style:language-complex="ar" style:country-complex="SA" style:font-weight-complex="bold"/>
    </style:style>
    <style:style style:name="T29" style:family="text">
      <style:text-properties fo:font-weight="bold" officeooo:rsid="00596c4e" fo:background-color="transparent" loext:char-shading-value="0" style:font-name-asian="Times New Roman2" style:font-weight-asian="bold" style:font-name-complex="Times New Roman2" style:language-complex="ar" style:country-complex="SA" style:font-weight-complex="bold"/>
    </style:style>
    <style:style style:name="T30" style:family="text">
      <style:text-properties officeooo:rsid="00443084"/>
    </style:style>
    <style:style style:name="T31" style:family="text">
      <style:text-properties officeooo:rsid="0042d54c"/>
    </style:style>
    <style:style style:name="T32" style:family="text">
      <style:text-properties officeooo:rsid="00388909"/>
    </style:style>
    <style:style style:name="T33" style:family="text">
      <style:text-properties fo:font-variant="normal" fo:text-transform="none" fo:color="#212529" loext:opacity="100%" style:font-name="Open Sans1" fo:font-size="9.5pt" fo:letter-spacing="normal" fo:font-style="normal" fo:font-weight="normal" officeooo:rsid="0042b19f" fo:background-color="transparent" loext:char-shading-value="0" style:font-size-asian="9.5pt" style:font-size-complex="9.5pt"/>
    </style:style>
    <style:style style:name="T34" style:family="text">
      <style:text-properties fo:font-variant="normal" fo:text-transform="none" fo:color="#212529" loext:opacity="100%" style:font-name="Open Sans1" fo:font-size="9.5pt" fo:letter-spacing="normal" fo:font-style="normal" fo:font-weight="normal" officeooo:rsid="0042d54c" fo:background-color="transparent" loext:char-shading-value="0" style:font-size-asian="9.5pt" style:font-size-complex="9.5pt"/>
    </style:style>
    <style:style style:name="T35" style:family="text">
      <style:text-properties fo:font-variant="normal" fo:text-transform="none" fo:color="#212529" loext:opacity="100%" style:font-name="Open Sans1" fo:font-size="9.5pt" fo:letter-spacing="normal" fo:font-style="normal" fo:font-weight="normal" officeooo:rsid="00443084" fo:background-color="transparent" loext:char-shading-value="0" style:font-size-asian="9.5pt" style:font-size-complex="9.5pt"/>
    </style:style>
    <style:style style:name="T36" style:family="text">
      <style:text-properties fo:font-variant="normal" fo:text-transform="none" fo:color="#212529" loext:opacity="100%" style:font-name="Open Sans1" fo:font-size="9.5pt" fo:letter-spacing="normal" fo:font-style="normal" fo:font-weight="normal" officeooo:rsid="0042d54c" fo:background-color="transparent" loext:char-shading-value="0" style:font-name-asian="Times New Roman2" style:font-size-asian="9.5pt" style:font-name-complex="Times New Roman2" style:font-size-complex="9.5pt" style:language-complex="ar" style:country-complex="SA"/>
    </style:style>
    <style:style style:name="T37" style:family="text">
      <style:text-properties fo:font-variant="normal" fo:text-transform="none" fo:color="#212529" loext:opacity="100%" style:font-name="Open Sans1" fo:font-size="9.5pt" fo:letter-spacing="normal" fo:font-style="normal" fo:font-weight="bold" officeooo:rsid="0042b19f" fo:background-color="transparent" loext:char-shading-value="0" style:font-size-asian="9.5pt" style:font-weight-asian="bold" style:font-size-complex="9.5pt" style:font-weight-complex="bold"/>
    </style:style>
    <style:style style:name="T38" style:family="text">
      <style:text-properties fo:font-variant="normal" fo:text-transform="none" fo:color="#212529" loext:opacity="100%" style:font-name="Open Sans1" fo:font-size="9.5pt" fo:letter-spacing="normal" fo:font-style="normal" fo:font-weight="bold" officeooo:rsid="0042d54c" fo:background-color="transparent" loext:char-shading-value="0" style:font-size-asian="9.5pt" style:font-weight-asian="bold" style:font-size-complex="9.5pt" style:font-weight-complex="bold"/>
    </style:style>
    <style:style style:name="T39" style:family="text">
      <style:text-properties fo:font-variant="normal" fo:text-transform="none" fo:color="#000000" loext:opacity="100%" fo:letter-spacing="normal" fo:font-style="normal" fo:font-weight="normal"/>
    </style:style>
    <style:style style:name="T40" style:family="text">
      <style:text-properties fo:font-variant="normal" fo:text-transform="none" fo:color="#000000" loext:opacity="100%" fo:letter-spacing="normal" fo:font-style="normal" fo:font-weight="normal" officeooo:rsid="004e005b"/>
    </style:style>
    <style:style style:name="T41" style:family="text">
      <style:text-properties fo:font-variant="normal" fo:text-transform="none" fo:color="#000000" loext:opacity="100%" fo:letter-spacing="normal" fo:font-style="normal" fo:font-weight="normal" officeooo:rsid="004e19e9"/>
    </style:style>
    <style:style style:name="T42" style:family="text">
      <style:text-properties fo:font-variant="normal" fo:text-transform="none" fo:color="#000000" loext:opacity="100%" fo:letter-spacing="normal" fo:font-style="normal" fo:font-weight="normal" fo:background-color="transparent" loext:char-shading-value="0"/>
    </style:style>
    <style:style style:name="T43" style:family="text">
      <style:text-properties fo:font-variant="normal" fo:text-transform="none" fo:color="#000000" loext:opacity="100%" fo:letter-spacing="normal" fo:font-style="normal" fo:font-weight="normal" officeooo:rsid="004631ee" fo:background-color="transparent" loext:char-shading-value="0"/>
    </style:style>
    <style:style style:name="T44" style:family="text">
      <style:text-properties fo:font-variant="normal" fo:text-transform="none" fo:color="#000000" loext:opacity="100%" fo:letter-spacing="normal" fo:font-style="normal" fo:font-weight="normal" officeooo:rsid="0046cc04" fo:background-color="transparent" loext:char-shading-value="0"/>
    </style:style>
    <style:style style:name="T45" style:family="text">
      <style:text-properties fo:font-variant="normal" fo:text-transform="none" fo:color="#000000" loext:opacity="100%" fo:letter-spacing="normal" fo:font-style="normal" fo:font-weight="normal" officeooo:rsid="004ed8bb"/>
    </style:style>
    <style:style style:name="T46" style:family="text">
      <style:text-properties fo:font-variant="normal" fo:text-transform="none" fo:color="#000000" loext:opacity="100%" fo:letter-spacing="normal" fo:font-style="normal" fo:font-weight="normal" officeooo:rsid="0046da08"/>
    </style:style>
    <style:style style:name="T47" style:family="text">
      <style:text-properties fo:font-variant="normal" fo:text-transform="none" fo:color="#000000" loext:opacity="100%" fo:letter-spacing="normal" fo:font-style="normal" fo:font-weight="normal" officeooo:rsid="0057cf35"/>
    </style:style>
    <style:style style:name="T48" style:family="text">
      <style:text-properties fo:font-variant="normal" fo:text-transform="none" fo:color="#000000" loext:opacity="100%" fo:letter-spacing="normal" fo:font-style="normal" fo:font-weight="normal" officeooo:rsid="0053fd63"/>
    </style:style>
    <style:style style:name="T49" style:family="text">
      <style:text-properties fo:font-variant="normal" fo:text-transform="none" fo:color="#000000" loext:opacity="100%" fo:letter-spacing="normal" fo:font-style="normal" fo:font-weight="normal" officeooo:rsid="0055ce07"/>
    </style:style>
    <style:style style:name="T50" style:family="text">
      <style:text-properties fo:font-variant="normal" fo:text-transform="none" fo:color="#000000" loext:opacity="100%" fo:letter-spacing="normal" fo:font-style="normal" fo:font-weight="normal" officeooo:rsid="0055ce07" style:font-name-asian="Times New Roman2" style:font-name-complex="Times New Roman2" style:language-complex="ar" style:country-complex="SA" style:font-weight-complex="bold"/>
    </style:style>
    <style:style style:name="T51" style:family="text">
      <style:text-properties fo:font-variant="normal" fo:text-transform="none" fo:color="#000000" loext:opacity="100%" fo:letter-spacing="normal" fo:language="it" fo:country="IT" fo:font-style="normal" fo:font-weight="normal" style:font-name-asian="SimSun" style:language-asian="zh" style:country-asian="CN" style:font-style-asian="normal" style:language-complex="ar" style:country-complex="SA" style:font-style-complex="normal" style:font-weight-complex="normal"/>
    </style:style>
    <style:style style:name="T52" style:family="text">
      <style:text-properties fo:font-variant="normal" fo:text-transform="none" fo:color="#000000" loext:opacity="100%" fo:letter-spacing="normal" fo:language="it" fo:country="IT" fo:font-style="normal" fo:font-weight="normal" officeooo:rsid="004c6a20" style:font-name-asian="SimSun" style:language-asian="zh" style:country-asian="CN" style:font-style-asian="normal" style:language-complex="ar" style:country-complex="SA" style:font-style-complex="normal" style:font-weight-complex="normal"/>
    </style:style>
    <style:style style:name="T53" style:family="text">
      <style:text-properties fo:font-variant="normal" fo:text-transform="none" fo:color="#000000" loext:opacity="100%" fo:letter-spacing="normal" fo:language="it" fo:country="IT" fo:font-style="normal" fo:font-weight="normal" officeooo:rsid="004999d0" style:font-name-asian="SimSun" style:language-asian="zh" style:country-asian="CN" style:font-style-asian="normal" style:language-complex="ar" style:country-complex="SA" style:font-style-complex="normal" style:font-weight-complex="normal"/>
    </style:style>
    <style:style style:name="T54" style:family="text">
      <style:text-properties fo:font-variant="normal" fo:text-transform="none" fo:color="#000000" loext:opacity="100%" fo:letter-spacing="normal" fo:language="it" fo:country="IT" fo:font-style="normal" fo:font-weight="normal" officeooo:rsid="0048de9b" style:font-name-asian="SimSun" style:language-asian="zh" style:country-asian="CN" style:font-style-asian="normal" style:language-complex="ar" style:country-complex="SA" style:font-style-complex="normal" style:font-weight-complex="normal"/>
    </style:style>
    <style:style style:name="T55" style:family="text">
      <style:text-properties fo:font-variant="normal" fo:text-transform="none" fo:color="#000000" loext:opacity="100%" fo:letter-spacing="normal" fo:language="it" fo:country="IT" fo:font-style="normal" fo:font-weight="normal" officeooo:rsid="005dae07" style:font-name-asian="SimSun" style:language-asian="zh" style:country-asian="CN" style:font-style-asian="normal" style:language-complex="ar" style:country-complex="SA" style:font-style-complex="normal" style:font-weight-complex="normal"/>
    </style:style>
    <style:style style:name="T56" style:family="text">
      <style:text-properties fo:font-variant="normal" fo:text-transform="none" fo:color="#000000" loext:opacity="100%" fo:letter-spacing="normal" fo:language="it" fo:country="IT" fo:font-style="normal" fo:font-weight="bold" style:font-name-asian="SimSun" style:language-asian="zh" style:country-asian="CN" style:font-style-asian="normal" style:font-weight-asian="bold" style:language-complex="ar" style:country-complex="SA" style:font-style-complex="normal" style:font-weight-complex="bold"/>
    </style:style>
    <style:style style:name="T57" style:family="text">
      <style:text-properties fo:font-variant="normal" fo:text-transform="none" fo:color="#000000" loext:opacity="100%" fo:letter-spacing="normal" fo:language="it" fo:country="IT" fo:font-style="normal" fo:font-weight="bold" officeooo:rsid="003721a8" style:font-name-asian="SimSun" style:language-asian="zh" style:country-asian="CN" style:font-style-asian="normal" style:font-weight-asian="bold" style:language-complex="ar" style:country-complex="SA" style:font-style-complex="normal" style:font-weight-complex="bold"/>
    </style:style>
    <style:style style:name="T58" style:family="text">
      <style:text-properties fo:font-variant="normal" fo:text-transform="none" fo:color="#000000" loext:opacity="100%" style:text-line-through-style="none" style:text-line-through-type="none" fo:letter-spacing="normal" fo:font-style="normal" style:text-underline-style="none" fo:font-weight="normal" fo:background-color="transparent" loext:char-shading-value="0"/>
    </style:style>
    <style:style style:name="T59" style:family="text">
      <style:text-properties fo:font-variant="normal" fo:text-transform="none" fo:color="#000000" loext:opacity="100%" style:text-line-through-style="none" style:text-line-through-type="none" fo:letter-spacing="normal" fo:font-style="normal" style:text-underline-style="none" fo:font-weight="normal" officeooo:rsid="004999d0" fo:background-color="transparent" loext:char-shading-value="0"/>
    </style:style>
    <style:style style:name="T60" style:family="text">
      <style:text-properties fo:font-variant="normal" fo:text-transform="none" fo:color="#000000" loext:opacity="100%" style:text-line-through-style="none" style:text-line-through-type="none" fo:letter-spacing="normal" fo:font-style="normal" style:text-underline-style="none" fo:font-weight="normal" officeooo:rsid="004631ee" fo:background-color="transparent" loext:char-shading-value="0"/>
    </style:style>
    <style:style style:name="T61" style:family="text">
      <style:text-properties fo:font-variant="normal" fo:text-transform="none" fo:color="#000000" loext:opacity="100%" style:text-line-through-style="none" style:text-line-through-type="none" fo:letter-spacing="normal" fo:font-style="normal" fo:font-weight="normal" officeooo:rsid="004631ee" fo:background-color="transparent" loext:char-shading-value="0"/>
    </style:style>
    <style:style style:name="T62" style:family="text">
      <style:text-properties fo:font-variant="normal" fo:text-transform="none" fo:color="#000000" loext:opacity="100%" style:font-name="Open Sans1" fo:font-size="9.5pt" fo:letter-spacing="normal" fo:language="en" fo:country="GB" fo:font-style="normal" fo:font-weight="bold" officeooo:rsid="0048de9b" style:font-name-asian="SimSun" style:font-size-asian="9.5pt" style:language-asian="zh" style:country-asian="CN" style:font-weight-asian="bold" style:font-size-complex="9.5pt" style:language-complex="ar" style:country-complex="SA" style:font-weight-complex="bold"/>
    </style:style>
    <style:style style:name="T63" style:family="text">
      <style:text-properties style:font-name-asian="MS Gothic2"/>
    </style:style>
    <style:style style:name="T64" style:family="text">
      <style:text-properties style:font-name-asian="MS Gothic2" style:font-name-complex="Wingdings1"/>
    </style:style>
    <style:style style:name="T65" style:family="text">
      <style:text-properties officeooo:rsid="0042b19f" style:font-name-asian="MS Gothic2" style:font-name-complex="Wingdings1"/>
    </style:style>
    <style:style style:name="T66" style:family="text">
      <style:text-properties officeooo:rsid="0028337d"/>
    </style:style>
    <style:style style:name="T67" style:family="text">
      <style:text-properties officeooo:rsid="00423e87"/>
    </style:style>
    <style:style style:name="T68" style:family="text">
      <style:text-properties officeooo:rsid="0042b19f"/>
    </style:style>
    <style:style style:name="T69" style:family="text">
      <style:text-properties style:font-name-asian="Open Sans3" style:font-name-complex="Open Sans3" style:font-weight-complex="normal"/>
    </style:style>
    <style:style style:name="T70" style:family="text">
      <style:text-properties officeooo:rsid="00457ba6" style:font-name-asian="Open Sans3" style:font-name-complex="Open Sans3" style:font-weight-complex="normal"/>
    </style:style>
    <style:style style:name="T71" style:family="text">
      <style:text-properties style:font-name-asian="Open Sans3" style:font-name-complex="Open Sans3" style:language-complex="ar" style:country-complex="SA" style:font-weight-complex="normal"/>
    </style:style>
    <style:style style:name="T72" style:family="text">
      <style:text-properties officeooo:rsid="00457ba6" style:font-name-asian="Open Sans3" style:font-name-complex="Open Sans3"/>
    </style:style>
    <style:style style:name="T73" style:family="text">
      <style:text-properties style:font-name-complex="Wingdings1"/>
    </style:style>
    <style:style style:name="T74" style:family="text">
      <style:text-properties officeooo:rsid="003555c8" style:font-name-complex="Wingdings1"/>
    </style:style>
    <style:style style:name="T75" style:family="text">
      <style:text-properties officeooo:rsid="004d245b" style:font-name-complex="Wingdings1"/>
    </style:style>
    <style:style style:name="T76" style:family="text">
      <style:text-properties officeooo:rsid="001af885"/>
    </style:style>
    <style:style style:name="T77" style:family="text">
      <style:text-properties fo:font-weight="normal"/>
    </style:style>
    <style:style style:name="T78" style:family="text">
      <style:text-properties fo:font-weight="normal" officeooo:rsid="003a76a0"/>
    </style:style>
    <style:style style:name="T79" style:family="text">
      <style:text-properties fo:font-weight="normal" officeooo:rsid="004e19e9"/>
    </style:style>
    <style:style style:name="T80" style:family="text">
      <style:text-properties fo:font-weight="normal" fo:background-color="transparent" loext:char-shading-value="0" style:font-weight-asian="normal" style:font-weight-complex="normal"/>
    </style:style>
    <style:style style:name="T81" style:family="text">
      <style:text-properties fo:font-weight="normal" officeooo:rsid="00526846" fo:background-color="transparent" loext:char-shading-value="0" style:font-weight-asian="normal" style:font-weight-complex="normal"/>
    </style:style>
    <style:style style:name="T82" style:family="text">
      <style:text-properties fo:font-weight="normal" officeooo:rsid="00513d53" fo:background-color="transparent" loext:char-shading-value="0" style:font-weight-asian="normal" style:font-weight-complex="normal"/>
    </style:style>
    <style:style style:name="T83" style:family="text">
      <style:text-properties fo:font-weight="normal" officeooo:rsid="003a4ba9" fo:background-color="transparent" loext:char-shading-value="0" style:font-weight-asian="normal" style:font-weight-complex="normal"/>
    </style:style>
    <style:style style:name="T84" style:family="text">
      <style:text-properties fo:font-weight="normal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85" style:family="text">
      <style:text-properties fo:font-weight="normal" officeooo:rsid="00513d53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86" style:family="text">
      <style:text-properties fo:font-weight="normal" officeooo:rsid="00596c4e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87" style:family="text">
      <style:text-properties fo:font-weight="normal" officeooo:rsid="004fda20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88" style:family="text">
      <style:text-properties fo:font-weight="normal" officeooo:rsid="00526846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89" style:family="text">
      <style:text-properties fo:font-weight="normal" officeooo:rsid="005b6d72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90" style:family="text">
      <style:text-properties fo:font-weight="normal" officeooo:rsid="005be966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91" style:family="text">
      <style:text-properties fo:font-weight="normal" officeooo:rsid="005c3f6e" fo:background-color="transparent" loext:char-shading-value="0" style:font-name-asian="Times New Roman2" style:font-weight-asian="normal" style:font-name-complex="Times New Roman2" style:language-complex="ar" style:country-complex="SA" style:font-weight-complex="normal"/>
    </style:style>
    <style:style style:name="T92" style:family="text">
      <style:text-properties fo:font-weight="normal" style:font-name-asian="Times New Roman2" style:font-weight-asian="normal" style:font-name-complex="Times New Roman2" style:language-complex="ar" style:country-complex="SA" style:font-weight-complex="normal"/>
    </style:style>
    <style:style style:name="T93" style:family="text">
      <style:text-properties fo:font-weight="normal" officeooo:rsid="004fda20" style:font-name-asian="Times New Roman2" style:font-weight-asian="normal" style:font-name-complex="Times New Roman2" style:language-complex="ar" style:country-complex="SA" style:font-weight-complex="normal"/>
    </style:style>
    <style:style style:name="T94" style:family="text">
      <style:text-properties fo:font-style="normal" fo:background-color="transparent" loext:char-shading-value="0" style:font-style-asian="normal" style:font-style-complex="normal"/>
    </style:style>
    <style:style style:name="T95" style:family="text">
      <style:text-properties fo:font-style="normal" officeooo:rsid="004d245b" fo:background-color="transparent" loext:char-shading-value="0" style:font-style-asian="normal" style:font-style-complex="normal"/>
    </style:style>
    <style:style style:name="T96" style:family="text">
      <style:text-properties fo:font-style="normal" fo:background-color="transparent" loext:char-shading-value="0" style:font-name-asian="MS Gothic2" style:font-style-asian="normal" style:font-style-complex="normal"/>
    </style:style>
    <style:style style:name="T97" style:family="text">
      <style:text-properties fo:background-color="transparent" loext:char-shading-value="0"/>
    </style:style>
    <style:style style:name="T98" style:family="text">
      <style:text-properties officeooo:rsid="00443084" fo:background-color="transparent" loext:char-shading-value="0"/>
    </style:style>
    <style:style style:name="T99" style:family="text">
      <style:text-properties officeooo:rsid="00457ba6" fo:background-color="transparent" loext:char-shading-value="0"/>
    </style:style>
    <style:style style:name="T100" style:family="text">
      <style:text-properties officeooo:rsid="0018a96f" fo:background-color="transparent" loext:char-shading-value="0"/>
    </style:style>
    <style:style style:name="T101" style:family="text">
      <style:text-properties officeooo:rsid="004d245b" fo:background-color="transparent" loext:char-shading-value="0"/>
    </style:style>
    <style:style style:name="T102" style:family="text">
      <style:text-properties officeooo:rsid="00457ba6" fo:background-color="transparent" loext:char-shading-value="0" style:font-name-asian="Open Sans3" style:font-name-complex="Open Sans3" style:font-weight-complex="normal"/>
    </style:style>
    <style:style style:name="T103" style:family="text">
      <style:text-properties officeooo:rsid="00457ba6" fo:background-color="transparent" loext:char-shading-value="0" style:font-name-asian="Open Sans3" style:font-name-complex="Open Sans3"/>
    </style:style>
    <style:style style:name="T104" style:family="text">
      <style:text-properties officeooo:rsid="003a4ba9" fo:background-color="transparent" loext:char-shading-value="0"/>
    </style:style>
    <style:style style:name="T105" style:family="text">
      <style:text-properties fo:language="it" fo:country="IT"/>
    </style:style>
    <style:style style:name="T106" style:family="text">
      <style:text-properties fo:language="it" fo:country="IT" style:language-complex="ar" style:country-complex="SA"/>
    </style:style>
    <style:style style:name="T107" style:family="text">
      <style:text-properties fo:language="it" fo:country="IT" style:font-name-asian="SimSun" style:language-asian="zh" style:country-asian="CN" style:language-complex="ar" style:country-complex="SA" style:font-weight-complex="normal"/>
    </style:style>
    <style:style style:name="T108" style:family="text">
      <style:text-properties fo:language="it" fo:country="IT" style:font-name-asian="Open Sans3" style:language-asian="zh" style:country-asian="CN" style:font-name-complex="Open Sans3" style:language-complex="ar" style:country-complex="SA" style:font-weight-complex="normal"/>
    </style:style>
    <style:style style:name="T109" style:family="text">
      <style:text-properties fo:language="it" fo:country="IT" officeooo:rsid="002b8bab" style:font-name-asian="Open Sans3" style:language-asian="zh" style:country-asian="CN" style:font-name-complex="Open Sans3" style:language-complex="ar" style:country-complex="SA" style:font-weight-complex="normal"/>
    </style:style>
    <style:style style:name="T110" style:family="text">
      <style:text-properties fo:language="it" fo:country="IT" officeooo:rsid="0021a6d6" style:font-name-asian="Open Sans3" style:language-asian="zh" style:country-asian="CN" style:font-name-complex="Open Sans3" style:language-complex="ar" style:country-complex="SA" style:font-weight-complex="normal"/>
    </style:style>
    <style:style style:name="T111" style:family="text">
      <style:text-properties fo:language="it" fo:country="IT" fo:background-color="transparent" loext:char-shading-value="0" style:language-complex="ar" style:country-complex="SA"/>
    </style:style>
    <style:style style:name="T112" style:family="text">
      <style:text-properties fo:language="it" fo:country="IT" officeooo:rsid="004bf191" fo:background-color="transparent" loext:char-shading-value="0" style:language-complex="ar" style:country-complex="SA"/>
    </style:style>
    <style:style style:name="T113" style:family="text">
      <style:text-properties fo:language="it" fo:country="IT" officeooo:rsid="0045e82d" fo:background-color="transparent" loext:char-shading-value="0" style:language-complex="ar" style:country-complex="SA"/>
    </style:style>
    <style:style style:name="T114" style:family="text">
      <style:text-properties fo:language="it" fo:country="IT" fo:background-color="transparent" loext:char-shading-value="0" style:language-complex="ar" style:country-complex="SA" style:font-style-complex="italic"/>
    </style:style>
    <style:style style:name="T115" style:family="text">
      <style:text-properties fo:language="it" fo:country="IT" officeooo:rsid="0045e82d" fo:background-color="transparent" loext:char-shading-value="0" style:font-name-asian="Times New Roman2" style:font-name-complex="Times New Roman2" style:language-complex="ar" style:country-complex="SA" style:font-style-complex="italic"/>
    </style:style>
    <style:style style:name="T116" style:family="text">
      <style:text-properties fo:language="it" fo:country="IT" officeooo:rsid="005dae07" fo:background-color="transparent" loext:char-shading-value="0" style:font-name-asian="Times New Roman2" style:font-name-complex="Times New Roman2" style:language-complex="ar" style:country-complex="SA" style:font-style-complex="italic"/>
    </style:style>
    <style:style style:name="T117" style:family="text">
      <style:text-properties fo:language="it" fo:country="IT" fo:font-weight="bold" fo:background-color="transparent" loext:char-shading-value="0" style:font-weight-asian="bold" style:language-complex="ar" style:country-complex="SA" style:font-weight-complex="bold"/>
    </style:style>
    <style:style style:name="T118" style:family="text">
      <style:text-properties fo:language="it" fo:country="IT" fo:background-color="#ffff00" loext:char-shading-value="0" style:language-complex="ar" style:country-complex="SA"/>
    </style:style>
    <style:style style:name="T119" style:family="text">
      <style:text-properties fo:font-style="italic" fo:font-weight="bold" style:font-style-asian="italic" style:font-weight-asian="bold" style:font-weight-complex="bold"/>
    </style:style>
    <style:style style:name="T120" style:family="text">
      <style:text-properties fo:letter-spacing="-0.009cm" style:font-name-asian="MS Gothic2" style:font-name-complex="MS Gothic2" style:font-weight-complex="bold"/>
    </style:style>
    <style:style style:name="T121" style:family="text">
      <style:text-properties fo:letter-spacing="-0.009cm" style:font-name-asian="MS Gothic2" style:font-weight-complex="bold"/>
    </style:style>
    <style:style style:name="T122" style:family="text">
      <style:text-properties fo:letter-spacing="-0.011cm" style:font-weight-complex="bold"/>
    </style:style>
    <style:style style:name="T123" style:family="text">
      <style:text-properties fo:letter-spacing="-0.011cm" fo:font-weight="bold" style:font-weight-asian="bold" style:font-weight-complex="bold"/>
    </style:style>
    <style:style style:name="T124" style:family="text">
      <style:text-properties fo:letter-spacing="-0.011cm" style:font-name-asian="Times New Roman2" style:font-name-complex="Times New Roman2" style:language-complex="ar" style:country-complex="SA" style:font-weight-complex="bold"/>
    </style:style>
    <style:style style:name="T125" style:family="text">
      <style:text-properties style:font-weight-complex="bold"/>
    </style:style>
    <style:style style:name="T126" style:family="text">
      <style:text-properties officeooo:rsid="004d245b"/>
    </style:style>
    <style:style style:name="T127" style:family="text">
      <style:text-properties officeooo:rsid="00457ba6"/>
    </style:style>
    <style:style style:name="T128" style:family="text">
      <style:text-properties style:font-weight-complex="normal"/>
    </style:style>
    <style:style style:name="T129" style:family="text">
      <style:text-properties officeooo:rsid="004d245b" style:font-weight-complex="normal"/>
    </style:style>
    <style:style style:name="T130" style:family="text">
      <style:text-properties officeooo:rsid="00457ba6" style:font-weight-complex="normal"/>
    </style:style>
    <style:style style:name="T131" style:family="text">
      <style:text-properties officeooo:rsid="003bfc51"/>
    </style:style>
    <style:style style:name="T132" style:family="text">
      <style:text-properties fo:letter-spacing="-0.002cm" style:font-name-asian="Open Sans3" style:font-name-complex="Open Sans3" style:font-weight-complex="normal"/>
    </style:style>
    <style:style style:name="T133" style:family="text">
      <style:text-properties fo:color="#333333" loext:opacity="100%" fo:language="it" fo:country="IT" style:font-name-asian="Open Sans3" style:language-asian="zh" style:country-asian="CN" style:font-name-complex="Open Sans3" style:language-complex="ar" style:country-complex="SA" style:font-weight-complex="normal"/>
    </style:style>
    <style:style style:name="T134" style:family="text">
      <style:text-properties officeooo:rsid="005c3f6e"/>
    </style:style>
    <style:style style:name="T135" style:family="text">
      <style:text-properties style:font-name="Open Sans1" fo:font-size="9.80000019073486pt" fo:font-weight="bold" style:font-size-asian="9.80000019073486pt" style:font-weight-asian="bold" style:font-size-complex="9.80000019073486pt" style:font-weight-complex="bold"/>
    </style:style>
    <style:style style:name="T136" style:family="text">
      <style:text-properties style:font-name="Open Sans1" fo:font-size="10pt" style:font-size-asian="10pt" style:font-size-complex="10pt"/>
    </style:style>
    <style:style style:name="T137" style:family="text">
      <style:text-properties style:font-name="Open Sans1" fo:font-size="9pt" style:font-size-asian="9pt" style:font-size-complex="9pt"/>
    </style:style>
    <style:style style:name="T138" style:family="text">
      <style:text-properties style:font-name="MS Gothic" fo:font-size="12pt" style:font-name-asian="MS Gothic1" style:font-name-complex="MS Gothic"/>
    </style:style>
    <style:style style:name="T139" style:family="text">
      <style:text-properties style:font-name="Open Sans1" fo:font-size="10pt" fo:font-weight="normal" style:font-size-asian="10pt" style:font-weight-asian="normal" style:font-size-complex="10pt" style:font-weight-complex="normal"/>
    </style:style>
    <style:style style:name="T140" style:family="text">
      <style:text-properties style:font-name="Open Sans1" fo:font-size="9pt" fo:font-weight="normal" style:font-size-asian="9pt" style:font-weight-asian="normal" style:font-size-complex="9pt" style:font-weight-complex="normal"/>
    </style:style>
    <style:style style:name="T141" style:family="text">
      <style:text-properties style:font-name="MS Gothic" fo:font-size="12pt" fo:font-weight="normal" style:font-name-asian="MS Gothic1" style:font-weight-asian="normal" style:font-name-complex="MS Gothic" style:font-weight-complex="normal"/>
    </style:style>
    <style:style style:name="T142" style:family="text">
      <style:text-properties style:font-name="Open Sans1" fo:font-size="9.5pt" fo:font-weight="bold" style:font-size-asian="9.5pt" style:font-weight-asian="bold" style:font-size-complex="9.5pt" style:font-weight-complex="bold"/>
    </style:style>
    <style:style style:name="T143" style:family="text">
      <style:text-properties style:font-name="Open Sans1" fo:font-size="10pt" fo:font-weight="bold" style:font-size-asian="10pt" style:font-weight-asian="bold" style:font-size-complex="10pt" style:font-weight-complex="bold"/>
    </style:style>
    <style:style style:name="T144" style:family="text">
      <style:text-properties fo:color="#b2b2b2" loext:opacity="100%" style:font-name="Open Sans1"/>
    </style:style>
    <style:style style:name="T145" style:family="text">
      <style:text-properties fo:color="#b2b2b2" loext:opacity="100%" style:font-name="Open Sans1" fo:font-size="8pt" style:font-size-asian="8pt" style:font-size-complex="8pt"/>
    </style:style>
    <style:style style:name="T146" style:family="text">
      <style:text-properties style:font-name="Open Sans1" fo:font-size="9pt" style:text-underline-style="solid" style:text-underline-width="auto" style:text-underline-color="font-color" style:font-size-asian="9pt" style:font-size-complex="9pt"/>
    </style:style>
    <style:style style:name="Sect1" style:family="section">
      <style:section-properties fo:margin-left="1.12cm" fo:margin-right="0cm" style:editable="false">
        <style:columns fo:column-count="1" fo:column-gap="0cm"/>
      </style:section-properties>
    </style:style>
    <style:style style:name="gr1" style:family="graphic">
      <style:graphic-properties draw:stroke="none" svg:stroke-color="#000000" draw:fill="none" draw:fill-color="#ffffff" fo:min-height="0.474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1.108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color="#000000" draw:fill="none" draw:fill-color="#ffffff" fo:min-height="0.967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draw:stroke="none" svg:stroke-color="#000000" draw:fill="none" draw:fill-color="#ffffff" fo:min-height="0.459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draw:stroke="none" svg:stroke-color="#000000" draw:fill="none" draw:fill-color="#ffffff" fo:min-height="0.483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6" style:family="graphic">
      <style:graphic-properties draw:stroke="none" svg:stroke-color="#000000" draw:fill="none" draw:fill-color="#ffffff" fo:min-height="0.947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7" style:family="graphic" style:parent-style-name="Frame">
      <style:graphic-properties draw:stroke="solid" svg:stroke-width="0cm" svg:stroke-color="#000000" draw:fill="none" draw:textarea-vertical-align="middle" draw:auto-grow-height="false" fo:min-height="3.515cm" fo:min-width="4.651cm" fo:padding-top="0cm" fo:padding-bottom="0cm" fo:padding-left="0cm" fo:padding-right="0cm" fo:wrap-option="wrap" fo:margin-left="0.318cm" fo:margin-right="0.318cm" fo:margin-top="0cm" fo:margin-bottom="0cm" style:run-through="foreground" style:wrap="run-through" style:number-wrapped-paragraphs="no-limit" style:vertical-pos="from-top" style:vertical-rel="page" style:horizontal-pos="from-left" style:horizontal-rel="paragraph" draw:wrap-influence-on-position="once-concurrent" loext:allow-overlap="true" style:flow-with-text="false"/>
    </style:style>
    <style:style style:name="gr8" style:family="graphic">
      <style:graphic-properties draw:stroke="none" svg:stroke-color="#000000" draw:fill="none" draw:fill-color="#ffffff" fo:min-height="0.91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9" style:family="graphic">
      <style:graphic-properties draw:stroke="solid" svg:stroke-color="#000000" draw:fill="none" draw:fill-color="#ffffff" fo:min-height="3.57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10" style:family="graphic">
      <style:graphic-properties draw:stroke="none" svg:stroke-color="#000000" draw:fill="none" draw:fill-color="#ffffff" fo:min-height="0.86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tracked-changes>
        <text:changed-region xml:id="ct190593776" text:id="ct190593776">
          <text:insertion>
            <office:change-info>
              <dc:creator>Autore sconosciuto</dc:creator>
              <dc:date>2025-01-10T11:10:21</dc:date>
            </office:change-info>
          </text:insertion>
        </text:changed-region>
        <text:changed-region xml:id="ct190592240" text:id="ct190592240">
          <text:deletion>
            <office:change-info>
              <dc:creator>Autore sconosciuto</dc:creator>
              <dc:date>2025-01-10T11:10:20</dc:date>
            </office:change-info>
            <text:p text:style-name="P5"><text:span text:style-name="T13"><text:s/>certificato</text:span></text:p>
          </text:deletion>
        </text:changed-region>
        <text:changed-region xml:id="ct190593520" text:id="ct190593520">
          <text:insertion>
            <office:change-info>
              <dc:creator>Autore sconosciuto</dc:creator>
              <dc:date>2025-01-10T11:10:22</dc:date>
            </office:change-info>
          </text:insertion>
        </text:changed-region>
        <text:changed-region xml:id="ct190590832" text:id="ct190590832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2880" text:id="ct190592880">
          <text:deletion>
            <office:change-info>
              <dc:creator>Autore sconosciuto</dc:creator>
              <dc:date>2026-05-25T09:17:51</dc:date>
            </office:change-info>
            <text:p text:style-name="P20">° </text:p>
          </text:deletion>
        </text:changed-region>
        <text:changed-region xml:id="ct190593648" text:id="ct190593648">
          <text:insertion>
            <office:change-info>
              <dc:creator>Autore sconosciuto</dc:creator>
              <dc:date>2026-05-25T09:17:50</dc:date>
            </office:change-info>
          </text:insertion>
        </text:changed-region>
        <text:changed-region xml:id="ct190591984" text:id="ct190591984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2112" text:id="ct190592112">
          <text:insertion>
            <office:change-info>
              <dc:creator>Autore sconosciuto</dc:creator>
              <dc:date>2025-01-10T13:06:16</dc:date>
            </office:change-info>
          </text:insertion>
        </text:changed-region>
        <text:changed-region xml:id="ct190591088" text:id="ct190591088">
          <text:insertion>
            <office:change-info>
              <dc:creator>Autore sconosciuto</dc:creator>
              <dc:date>2026-05-25T09:36:07</dc:date>
            </office:change-info>
          </text:insertion>
        </text:changed-region>
        <text:changed-region xml:id="ct190590064" text:id="ct190590064">
          <text:insertion>
            <office:change-info>
              <dc:creator>Autore sconosciuto</dc:creator>
              <dc:date>2026-05-25T09:33:30</dc:date>
            </office:change-info>
          </text:insertion>
        </text:changed-region>
        <text:changed-region xml:id="ct190590192" text:id="ct190590192">
          <text:insertion>
            <office:change-info>
              <dc:creator>Autore sconosciuto</dc:creator>
              <dc:date>2025-01-10T13:06:16</dc:date>
            </office:change-info>
          </text:insertion>
        </text:changed-region>
        <text:changed-region xml:id="ct190590960" text:id="ct19059096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0320" text:id="ct19059032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1216" text:id="ct190591216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1472" text:id="ct190591472">
          <text:deletion>
            <office:change-info>
              <dc:creator>Autore sconosciuto</dc:creator>
              <dc:date>2025-01-10T11:10:39</dc:date>
            </office:change-info>
            <text:p text:style-name="P60">a certificazione</text:p>
          </text:deletion>
        </text:changed-region>
        <text:changed-region xml:id="ct190592624" text:id="ct190592624">
          <text:insertion>
            <office:change-info>
              <dc:creator>Autore sconosciuto</dc:creator>
              <dc:date>2025-01-10T11:10:40</dc:date>
            </office:change-info>
          </text:insertion>
        </text:changed-region>
        <text:changed-region xml:id="ct190591728" text:id="ct190591728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1856" text:id="ct190591856">
          <text:insertion>
            <office:change-info>
              <dc:creator>Autore sconosciuto</dc:creator>
              <dc:date>2025-01-10T11:10:52</dc:date>
            </office:change-info>
          </text:insertion>
        </text:changed-region>
        <text:changed-region xml:id="ct190592368" text:id="ct190592368">
          <text:deletion>
            <office:change-info>
              <dc:creator>Autore sconosciuto</dc:creator>
              <dc:date>2025-01-10T11:10:52</dc:date>
            </office:change-info>
            <text:p text:style-name="P60"><text:span text:style-name="T13">a</text:span></text:p>
          </text:deletion>
        </text:changed-region>
        <text:changed-region xml:id="ct190590448" text:id="ct190590448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2496" text:id="ct190592496">
          <text:insertion>
            <office:change-info>
              <dc:creator>Autore sconosciuto</dc:creator>
              <dc:date>2026-05-25T09:14:59</dc:date>
            </office:change-info>
          </text:insertion>
        </text:changed-region>
        <text:changed-region xml:id="ct190590576" text:id="ct190590576">
          <text:deletion>
            <office:change-info>
              <dc:creator>Autore sconosciuto</dc:creator>
              <dc:date>2026-05-25T09:14:59</dc:date>
            </office:change-info>
            <text:p text:style-name="P27"><text:span text:style-name="T67">V</text:span></text:p>
          </text:deletion>
        </text:changed-region>
        <text:changed-region xml:id="ct190592752" text:id="ct190592752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3264" text:id="ct190593264">
          <text:insertion>
            <office:change-info>
              <dc:creator>Autore sconosciuto</dc:creator>
              <dc:date>2026-05-25T09:15:02</dc:date>
            </office:change-info>
          </text:insertion>
        </text:changed-region>
        <text:changed-region xml:id="ct190595440" text:id="ct190595440">
          <text:deletion>
            <office:change-info>
              <dc:creator>Autore sconosciuto</dc:creator>
              <dc:date>2026-05-25T09:15:01</dc:date>
            </office:change-info>
            <text:p text:style-name="P27"><text:span text:style-name="T67">P</text:span></text:p>
          </text:deletion>
        </text:changed-region>
        <text:changed-region xml:id="ct190597744" text:id="ct190597744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5568" text:id="ct190595568">
          <text:insertion>
            <office:change-info>
              <dc:creator>Autore sconosciuto</dc:creator>
              <dc:date>2026-05-25T09:15:05</dc:date>
            </office:change-info>
          </text:insertion>
        </text:changed-region>
        <text:changed-region xml:id="ct190597488" text:id="ct190597488">
          <text:deletion>
            <office:change-info>
              <dc:creator>Autore sconosciuto</dc:creator>
              <dc:date>2026-05-25T09:15:04</dc:date>
            </office:change-info>
            <text:p text:style-name="P27"><text:span text:style-name="T67">V</text:span></text:p>
          </text:deletion>
        </text:changed-region>
        <text:changed-region xml:id="ct190594544" text:id="ct190594544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7872" text:id="ct190597872">
          <text:insertion>
            <office:change-info>
              <dc:creator>Autore sconosciuto</dc:creator>
              <dc:date>2026-05-25T09:15:07</dc:date>
            </office:change-info>
          </text:insertion>
        </text:changed-region>
        <text:changed-region xml:id="ct190596592" text:id="ct190596592">
          <text:deletion>
            <office:change-info>
              <dc:creator>Autore sconosciuto</dc:creator>
              <dc:date>2026-05-25T09:15:07</dc:date>
            </office:change-info>
            <text:p text:style-name="P27"><text:span text:style-name="T67">V</text:span></text:p>
          </text:deletion>
        </text:changed-region>
        <text:changed-region xml:id="ct190596976" text:id="ct190596976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7232" text:id="ct190597232">
          <text:deletion>
            <office:change-info>
              <dc:creator>Autore sconosciuto</dc:creator>
              <dc:date>2026-05-25T09:14:30</dc:date>
            </office:change-info>
            <text:p text:style-name="P27">° </text:p>
          </text:deletion>
        </text:changed-region>
        <text:changed-region xml:id="ct190594288" text:id="ct190594288">
          <text:insertion>
            <office:change-info>
              <dc:creator>Autore sconosciuto</dc:creator>
              <dc:date>2026-05-25T09:14:30</dc:date>
            </office:change-info>
          </text:insertion>
        </text:changed-region>
        <text:changed-region xml:id="ct190594672" text:id="ct190594672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4160" text:id="ct190594160">
          <text:insertion>
            <office:change-info>
              <dc:creator>Autore sconosciuto</dc:creator>
              <dc:date>2026-05-25T09:15:21</dc:date>
            </office:change-info>
          </text:insertion>
        </text:changed-region>
        <text:changed-region xml:id="ct190594416" text:id="ct190594416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6208" text:id="ct190596208">
          <text:insertion>
            <office:change-info>
              <dc:creator>Autore sconosciuto</dc:creator>
              <dc:date>2026-05-25T09:19:08</dc:date>
            </office:change-info>
          </text:insertion>
        </text:changed-region>
        <text:changed-region xml:id="ct190594800" text:id="ct19059480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5696" text:id="ct190595696">
          <text:insertion>
            <office:change-info>
              <dc:creator>Autore sconosciuto</dc:creator>
              <dc:date>2025-01-10T11:06:28</dc:date>
            </office:change-info>
          </text:insertion>
        </text:changed-region>
        <text:changed-region xml:id="ct190598000" text:id="ct19059800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8128" text:id="ct190598128">
          <text:deletion>
            <office:change-info>
              <dc:creator>Autore sconosciuto</dc:creator>
              <dc:date>2025-01-10T11:06:11</dc:date>
            </office:change-info>
            <text:p text:style-name="P44"><text:span text:style-name="T132">Permesso di soggiorno di lungo periodo <text:s/>per il/la sottoscritto/a e n. ___ familiari (art. 9 D. Lgs n. 286/1998 e L.R. n. 6/1990)</text:span></text:p>
          </text:deletion>
        </text:changed-region>
        <text:changed-region xml:id="ct190596336" text:id="ct190596336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5312" text:id="ct190595312">
          <text:insertion>
            <office:change-info>
              <dc:creator>Autore sconosciuto</dc:creator>
              <dc:date>2026-05-25T09:19:14</dc:date>
            </office:change-info>
          </text:insertion>
        </text:changed-region>
        <text:changed-region xml:id="ct190594928" text:id="ct190594928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5056" text:id="ct190595056">
          <text:insertion>
            <office:change-info>
              <dc:creator>Autore sconosciuto</dc:creator>
              <dc:date>2025-01-10T11:22:56</dc:date>
            </office:change-info>
          </text:insertion>
        </text:changed-region>
        <text:changed-region xml:id="ct190595824" text:id="ct190595824">
          <text:insertion>
            <office:change-info>
              <dc:creator>Autore sconosciuto</dc:creator>
              <dc:date>2025-01-10T11:09:04</dc:date>
            </office:change-info>
          </text:insertion>
        </text:changed-region>
        <text:changed-region xml:id="ct190595184" text:id="ct190595184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5952" text:id="ct190595952">
          <text:deletion>
            <office:change-info>
              <dc:creator>Autore sconosciuto</dc:creator>
              <dc:date>2025-01-10T11:06:21</dc:date>
            </office:change-info>
            <text:p text:style-name="P45"><text:span text:style-name="T69">Nulla Osta al ricongiungimento familiare con il proprio nucleo familiare (art. 29 D. Lgs n. 286/1998 e D.M. 05/07/1975)</text:span></text:p>
          </text:deletion>
        </text:changed-region>
        <text:changed-region xml:id="ct190596080" text:id="ct19059608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7616" text:id="ct190597616">
          <text:insertion>
            <office:change-info>
              <dc:creator>Autore sconosciuto</dc:creator>
              <dc:date>2026-05-25T09:19:19</dc:date>
            </office:change-info>
          </text:insertion>
        </text:changed-region>
        <text:changed-region xml:id="ct190596464" text:id="ct190596464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6720" text:id="ct190596720">
          <text:insertion>
            <office:change-info>
              <dc:creator>Autore sconosciuto</dc:creator>
              <dc:date>2026-05-25T09:19:23</dc:date>
            </office:change-info>
          </text:insertion>
        </text:changed-region>
        <text:changed-region xml:id="ct190596848" text:id="ct190596848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7104" text:id="ct190597104">
          <text:deletion>
            <office:change-info>
              <dc:creator>Autore sconosciuto</dc:creator>
              <dc:date>2025-01-10T11:09:37</dc:date>
            </office:change-info>
            <text:p text:style-name="P46"><text:span text:style-name="T73"><text:s/>e L.R. n. 6/1990</text:span></text:p>
          </text:deletion>
        </text:changed-region>
        <text:changed-region xml:id="ct190597360" text:id="ct19059736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8896" text:id="ct190598896">
          <text:insertion>
            <office:change-info>
              <dc:creator>Autore sconosciuto</dc:creator>
              <dc:date>2025-01-10T11:21:38</dc:date>
            </office:change-info>
          </text:insertion>
        </text:changed-region>
        <text:changed-region xml:id="ct190601584" text:id="ct190601584">
          <text:insertion>
            <office:change-info>
              <dc:creator>Autore sconosciuto</dc:creator>
              <dc:date>2026-06-17T10:31:36</dc:date>
            </office:change-info>
          </text:insertion>
        </text:changed-region>
        <text:changed-region xml:id="ct190599280" text:id="ct190599280">
          <text:format-change>
            <office:change-info>
              <dc:creator>Autore sconosciuto</dc:creator>
              <dc:date>2026-05-25T09:53:57</dc:date>
            </office:change-info>
          </text:format-change>
        </text:changed-region>
        <text:changed-region xml:id="ct190599664" text:id="ct190599664">
          <text:deletion>
            <office:change-info>
              <dc:creator>Autore sconosciuto</dc:creator>
              <dc:date>2025-10-23T09:47:09</dc:date>
            </office:change-info>
            <text:p text:style-name="P51"><text:span text:style-name="T76">allega</text:span></text:p>
          </text:deletion>
        </text:changed-region>
        <text:changed-region xml:id="ct190598384" text:id="ct190598384">
          <text:deletion>
            <office:change-info>
              <dc:creator>Autore sconosciuto</dc:creator>
              <dc:date>2025-10-23T09:46:58</dc:date>
            </office:change-info>
            <text:p text:style-name="P50">uno dei seguenti documenti:</text:p>
          </text:deletion>
        </text:changed-region>
        <text:changed-region xml:id="ct190598256" text:id="ct190598256">
          <text:insertion>
            <office:change-info>
              <dc:creator>Autore sconosciuto</dc:creator>
              <dc:date>2025-10-23T09:46:58</dc:date>
            </office:change-info>
          </text:insertion>
        </text:changed-region>
        <text:changed-region xml:id="ct190601712" text:id="ct190601712">
          <text:format-change>
            <office:change-info>
              <dc:creator>Autore sconosciuto</dc:creator>
              <dc:date>2026-05-25T09:54:17</dc:date>
            </office:change-info>
          </text:format-change>
        </text:changed-region>
        <text:changed-region xml:id="ct190598512" text:id="ct190598512">
          <text:deletion>
            <office:change-info>
              <dc:creator>Autore sconosciuto</dc:creator>
              <dc:date>2025-10-23T09:20:59</dc:date>
            </office:change-info>
            <text:p text:style-name="P52"><text:span text:style-name="T73">Fotocopia del contratto di acquisto dell’alloggio, o di locazione regolarmente registrato, o di altro titolo di disponibilità relativa all’alloggio;</text:span></text:p>
          </text:deletion>
        </text:changed-region>
        <text:changed-region xml:id="ct190598640" text:id="ct190598640">
          <text:insertion>
            <office:change-info>
              <dc:creator>Autore sconosciuto</dc:creator>
              <dc:date>2025-10-23T09:20:59</dc:date>
            </office:change-info>
          </text:insertion>
        </text:changed-region>
        <text:changed-region xml:id="ct190598768" text:id="ct190598768">
          <text:insertion>
            <office:change-info>
              <dc:creator>Autore sconosciuto</dc:creator>
              <dc:date>2025-10-23T10:01:10</dc:date>
            </office:change-info>
          </text:insertion>
        </text:changed-region>
        <text:changed-region xml:id="ct190600304" text:id="ct190600304">
          <text:insertion>
            <office:change-info>
              <dc:creator>Autore sconosciuto</dc:creator>
              <dc:date>2025-10-23T09:46:31</dc:date>
            </office:change-info>
          </text:insertion>
        </text:changed-region>
        <text:changed-region xml:id="ct190599024" text:id="ct190599024">
          <text:format-change>
            <office:change-info>
              <dc:creator>Autore sconosciuto</dc:creator>
              <dc:date>2026-05-25T13:00:42</dc:date>
            </office:change-info>
          </text:format-change>
        </text:changed-region>
        <text:changed-region xml:id="ct190599152" text:id="ct190599152">
          <text:deletion>
            <office:change-info>
              <dc:creator>Autore sconosciuto</dc:creator>
              <dc:date>2025-10-23T09:47:46</dc:date>
            </office:change-info>
            <text:p text:style-name="P22">Dichiarazione sostitutiva d’atto di notorietà – Quadro D – art. 4, comma 2, lettera a2) del Regolamento.</text:p>
          </text:deletion>
        </text:changed-region>
        <text:changed-region xml:id="ct190599408" text:id="ct190599408">
          <text:insertion>
            <office:change-info>
              <dc:creator>Autore sconosciuto</dc:creator>
              <dc:date>2025-10-23T09:47:46</dc:date>
            </office:change-info>
          </text:insertion>
        </text:changed-region>
        <text:changed-region xml:id="ct190600176" text:id="ct190600176">
          <text:insertion>
            <office:change-info>
              <dc:creator>Autore sconosciuto</dc:creator>
              <dc:date>2026-05-25T10:49:29</dc:date>
            </office:change-info>
          </text:insertion>
        </text:changed-region>
        <text:changed-region xml:id="ct190600944" text:id="ct190600944">
          <text:format-change>
            <office:change-info>
              <dc:creator>Autore sconosciuto</dc:creator>
              <dc:date>2026-05-25T09:54:17</dc:date>
            </office:change-info>
          </text:format-change>
        </text:changed-region>
        <text:changed-region xml:id="ct190599536" text:id="ct190599536">
          <text:deletion>
            <office:change-info>
              <dc:creator>Autore sconosciuto</dc:creator>
              <dc:date>2025-10-23T09:48:36</dc:date>
            </office:change-info>
            <text:p text:style-name="P21"><text:span text:style-name="T73">Fotocopia integrale della planimetria catastale dell’alloggio rilasciata dall’Agenzia del Territorio, con l’indicazione dell’identificativo catastale e della destinazione d’uso o pianta o rilievo (in originale) in scala adeguata, timbrata e firmata da un tecnico abilitato;</text:span></text:p>
          </text:deletion>
        </text:changed-region>
        <text:changed-region xml:id="ct190599792" text:id="ct190599792">
          <text:insertion>
            <office:change-info>
              <dc:creator>Autore sconosciuto</dc:creator>
              <dc:date>2026-05-26T08:09:37</dc:date>
            </office:change-info>
          </text:insertion>
        </text:changed-region>
        <text:changed-region xml:id="ct190599920" text:id="ct190599920">
          <text:insertion>
            <office:change-info>
              <dc:creator>Autore sconosciuto</dc:creator>
              <dc:date>2025-10-23T09:48:36</dc:date>
            </office:change-info>
          </text:insertion>
        </text:changed-region>
        <text:changed-region xml:id="ct190600048" text:id="ct190600048">
          <text:format-change>
            <office:change-info>
              <dc:creator>Autore sconosciuto</dc:creator>
              <dc:date>2026-05-25T09:54:17</dc:date>
            </office:change-info>
          </text:format-change>
        </text:changed-region>
        <text:changed-region xml:id="ct190600560" text:id="ct190600560">
          <text:format-change>
            <office:change-info>
              <dc:creator>Autore sconosciuto</dc:creator>
              <dc:date>2026-06-16T17:18:52</dc:date>
            </office:change-info>
          </text:format-change>
        </text:changed-region>
        <text:changed-region xml:id="ct190601072" text:id="ct190601072">
          <text:deletion>
            <office:change-info>
              <dc:creator>Autore sconosciuto</dc:creator>
              <dc:date>2026-06-16T11:23:36</dc:date>
            </office:change-info>
            <text:p text:style-name="P23"><text:span text:style-name="T64"><text:s/>-</text:span></text:p>
          </text:deletion>
        </text:changed-region>
        <text:changed-region xml:id="ct190601328" text:id="ct190601328">
          <text:format-change>
            <office:change-info>
              <dc:creator>Autore sconosciuto</dc:creator>
              <dc:date>2026-06-16T17:18:52</dc:date>
            </office:change-info>
          </text:format-change>
        </text:changed-region>
        <text:changed-region xml:id="ct190600816" text:id="ct190600816">
          <text:deletion>
            <office:change-info>
              <dc:creator>Autore sconosciuto</dc:creator>
              <dc:date>2025-10-23T09:48:52</dc:date>
            </office:change-info>
            <text:p text:style-name="P23"><text:span text:style-name="T73">Estremi del certificato di abitabilità/agibilità o certificazione di tecnico abilitato, di come l’alloggio è conforme ai requisiti igienico sanitari, e di idoneità abitativa richiesti dalle vigenti disposizioni di legge e regolamenti o i riferimenti del certificato di idoneità dell’alloggio precedentemente rilasciato per lo stesso immobile;</text:span></text:p>
          </text:deletion>
        </text:changed-region>
        <text:changed-region xml:id="ct190601200" text:id="ct190601200">
          <text:insertion>
            <office:change-info>
              <dc:creator>Autore sconosciuto</dc:creator>
              <dc:date>2025-10-23T09:48:52</dc:date>
            </office:change-info>
          </text:insertion>
        </text:changed-region>
        <text:changed-region xml:id="ct190601456" text:id="ct190601456">
          <text:insertion>
            <office:change-info>
              <dc:creator>Autore sconosciuto</dc:creator>
              <dc:date>2026-06-16T11:25:03</dc:date>
            </office:change-info>
          </text:insertion>
        </text:changed-region>
        <text:changed-region xml:id="ct190557936" text:id="ct190557936">
          <text:insertion>
            <office:change-info>
              <dc:creator>Autore sconosciuto</dc:creator>
              <dc:date>2026-06-16T11:26:09</dc:date>
            </office:change-info>
          </text:insertion>
        </text:changed-region>
        <text:changed-region xml:id="ct190558064" text:id="ct190558064">
          <text:insertion>
            <office:change-info>
              <dc:creator>Autore sconosciuto</dc:creator>
              <dc:date>2026-06-16T11:34:51</dc:date>
            </office:change-info>
          </text:insertion>
        </text:changed-region>
        <text:changed-region xml:id="ct190558192" text:id="ct190558192">
          <text:insertion>
            <office:change-info>
              <dc:creator>Autore sconosciuto</dc:creator>
              <dc:date>2026-06-16T11:27:29</dc:date>
            </office:change-info>
          </text:insertion>
        </text:changed-region>
        <text:changed-region xml:id="ct190559472" text:id="ct190559472">
          <text:format-change>
            <office:change-info>
              <dc:creator>Autore sconosciuto</dc:creator>
              <dc:date>2026-05-25T09:54:17</dc:date>
            </office:change-info>
          </text:format-change>
        </text:changed-region>
        <text:changed-region xml:id="ct190559856" text:id="ct190559856">
          <text:deletion>
            <office:change-info>
              <dc:creator>Autore sconosciuto</dc:creator>
              <dc:date>2026-06-17T09:49:53</dc:date>
            </office:change-info>
            <text:p text:style-name="P17">;</text:p>
          </text:deletion>
        </text:changed-region>
        <text:changed-region xml:id="ct190559600" text:id="ct190559600">
          <text:insertion>
            <office:change-info>
              <dc:creator>Autore sconosciuto</dc:creator>
              <dc:date>2026-06-17T09:52:13</dc:date>
            </office:change-info>
          </text:insertion>
        </text:changed-region>
        <text:changed-region xml:id="ct190559216" text:id="ct190559216">
          <text:insertion>
            <office:change-info>
              <dc:creator>Autore sconosciuto</dc:creator>
              <dc:date>2026-06-17T09:49:54</dc:date>
            </office:change-info>
          </text:insertion>
        </text:changed-region>
        <text:changed-region xml:id="ct190560240" text:id="ct190560240">
          <text:insertion>
            <office:change-info>
              <dc:creator>Autore sconosciuto</dc:creator>
              <dc:date>2026-06-17T09:51:46</dc:date>
            </office:change-info>
          </text:insertion>
        </text:changed-region>
        <text:changed-region xml:id="ct419890992" text:id="ct419890992">
          <text:insertion>
            <office:change-info>
              <dc:creator>Autore sconosciuto</dc:creator>
              <dc:date>2026-06-17T10:36:41</dc:date>
            </office:change-info>
          </text:insertion>
        </text:changed-region>
        <text:changed-region xml:id="ct190559984" text:id="ct190559984">
          <text:insertion>
            <office:change-info>
              <dc:creator>Autore sconosciuto</dc:creator>
              <dc:date>2026-05-26T08:09:00</dc:date>
            </office:change-info>
          </text:insertion>
        </text:changed-region>
        <text:changed-region xml:id="ct190558448" text:id="ct190558448">
          <text:insertion>
            <office:change-info>
              <dc:creator>Autore sconosciuto</dc:creator>
              <dc:date>2026-05-25T09:40:13</dc:date>
            </office:change-info>
          </text:insertion>
        </text:changed-region>
        <text:changed-region xml:id="ct190558960" text:id="ct190558960">
          <text:format-change>
            <office:change-info>
              <dc:creator>Autore sconosciuto</dc:creator>
              <dc:date>2026-05-25T09:54:17</dc:date>
            </office:change-info>
          </text:format-change>
        </text:changed-region>
        <text:changed-region xml:id="ct190557680" text:id="ct190557680">
          <text:deletion>
            <office:change-info>
              <dc:creator>Autore sconosciuto</dc:creator>
              <dc:date>2026-05-25T09:56:35</dc:date>
            </office:change-info>
            <text:p text:style-name="P14"><text:span text:style-name="T107"><text:s/></text:span></text:p>
          </text:deletion>
        </text:changed-region>
        <text:changed-region xml:id="ct190561136" text:id="ct190561136">
          <text:deletion>
            <office:change-info>
              <dc:creator>Autore sconosciuto</dc:creator>
              <dc:date>2025-10-23T09:49:32</dc:date>
            </office:change-info>
            <text:p text:style-name="P14"><text:span text:style-name="T107">Attestazione del versamento dei diritti di segreteria di € 1</text:span></text:p>
          </text:deletion>
        </text:changed-region>
        <text:changed-region xml:id="ct190559088" text:id="ct190559088">
          <text:deletion>
            <office:change-info>
              <dc:creator>Autore sconosciuto</dc:creator>
              <dc:date>2025-01-10T11:32:03</dc:date>
            </office:change-info>
            <text:p text:style-name="P14"><text:span text:style-name="T107">0</text:span></text:p>
          </text:deletion>
        </text:changed-region>
        <text:changed-region xml:id="ct190558320" text:id="ct190558320">
          <text:deletion>
            <office:change-info>
              <dc:creator>Autore sconosciuto</dc:creator>
              <dc:date>2025-10-23T09:49:32</dc:date>
            </office:change-info>
            <text:p text:style-name="P14"><text:span text:style-name="T107">,00 effettuato con bollettino sul conto corrente</text:span></text:p>
          </text:deletion>
        </text:changed-region>
        <text:changed-region xml:id="ct190560368" text:id="ct190560368">
          <text:deletion>
            <office:change-info>
              <dc:creator>Autore sconosciuto</dc:creator>
              <dc:date>2026-05-25T09:53:21</dc:date>
            </office:change-info>
            <text:p text:style-name="P14"><text:span text:style-name="T107"><text:s/></text:span></text:p>
          </text:deletion>
        </text:changed-region>
        <text:changed-region xml:id="ct190560112" text:id="ct190560112">
          <text:deletion>
            <office:change-info>
              <dc:creator>Autore sconosciuto</dc:creator>
              <dc:date>2025-10-23T09:49:46</dc:date>
            </office:change-info>
            <text:p text:style-name="P14"><text:span text:style-name="T107">postale n. 22599096 intestato a Comune di Cagliari – Servizio Tesoreria con riportato nella causale la dicitura: Diritti di segreteria – certificato di idoneità alloggiativa, oppure bonifico postale il cui codice iban è il seguente:</text:span><text:span text:style-name="T133"> </text:span><text:span text:style-name="T108"><text:s/></text:span><text:span text:style-name="T109">IT</text:span><text:span text:style-name="T110">16 Q 07601 04800 000022599096</text:span><text:span text:style-name="T107">;</text:span></text:p>
          </text:deletion>
        </text:changed-region>
        <text:changed-region xml:id="ct190557552" text:id="ct190557552">
          <text:insertion>
            <office:change-info>
              <dc:creator>Autore sconosciuto</dc:creator>
              <dc:date>2026-05-25T09:56:36</dc:date>
            </office:change-info>
          </text:insertion>
        </text:changed-region>
        <text:changed-region xml:id="ct190557808" text:id="ct190557808">
          <text:insertion>
            <office:change-info>
              <dc:creator>Autore sconosciuto</dc:creator>
              <dc:date>2025-10-23T09:49:46</dc:date>
            </office:change-info>
          </text:insertion>
        </text:changed-region>
        <text:changed-region xml:id="ct190559344" text:id="ct190559344">
          <text:format-change>
            <office:change-info>
              <dc:creator>Autore sconosciuto</dc:creator>
              <dc:date>2026-05-25T09:54:17</dc:date>
            </office:change-info>
          </text:format-change>
        </text:changed-region>
        <text:changed-region xml:id="ct190560496" text:id="ct190560496">
          <text:format-change>
            <office:change-info>
              <dc:creator>Autore sconosciuto</dc:creator>
              <dc:date>2026-05-25T10:48:47</dc:date>
            </office:change-info>
          </text:format-change>
        </text:changed-region>
        <text:changed-region xml:id="ct190559728" text:id="ct190559728">
          <text:insertion>
            <office:change-info>
              <dc:creator>Autore sconosciuto</dc:creator>
              <dc:date>2026-05-25T10:08:13</dc:date>
            </office:change-info>
          </text:insertion>
        </text:changed-region>
        <text:changed-region xml:id="ct190560624" text:id="ct190560624">
          <text:format-change>
            <office:change-info>
              <dc:creator>Autore sconosciuto</dc:creator>
              <dc:date>2026-05-25T13:01:06</dc:date>
            </office:change-info>
          </text:format-change>
        </text:changed-region>
        <text:changed-region xml:id="ct190558576" text:id="ct190558576">
          <text:deletion>
            <office:change-info>
              <dc:creator>Autore sconosciuto</dc:creator>
              <dc:date>2026-05-25T10:08:38</dc:date>
            </office:change-info>
            <text:p text:style-name="P29">°</text:p>
          </text:deletion>
        </text:changed-region>
        <text:changed-region xml:id="ct190558704" text:id="ct190558704">
          <text:insertion>
            <office:change-info>
              <dc:creator>Autore sconosciuto</dc:creator>
              <dc:date>2026-05-25T10:08:38</dc:date>
            </office:change-info>
          </text:insertion>
        </text:changed-region>
        <text:changed-region xml:id="ct190560752" text:id="ct190560752">
          <text:format-change>
            <office:change-info>
              <dc:creator>Autore sconosciuto</dc:creator>
              <dc:date>2026-05-25T13:01:06</dc:date>
            </office:change-info>
          </text:format-change>
        </text:changed-region>
        <text:changed-region xml:id="ct190560880" text:id="ct190560880">
          <text:insertion>
            <office:change-info>
              <dc:creator>Autore sconosciuto</dc:creator>
              <dc:date>2026-05-25T10:08:49</dc:date>
            </office:change-info>
          </text:insertion>
        </text:changed-region>
        <text:changed-region xml:id="ct190561008" text:id="ct190561008">
          <text:deletion>
            <office:change-info>
              <dc:creator>Autore sconosciuto</dc:creator>
              <dc:date>2026-05-25T10:08:49</dc:date>
            </office:change-info>
            <text:p text:style-name="P29">.</text:p>
          </text:deletion>
        </text:changed-region>
        <text:changed-region xml:id="ct190558832" text:id="ct190558832">
          <text:format-change>
            <office:change-info>
              <dc:creator>Autore sconosciuto</dc:creator>
              <dc:date>2026-05-25T13:01:06</dc:date>
            </office:change-info>
          </text:format-change>
        </text:changed-region>
        <text:changed-region xml:id="ct190561264" text:id="ct190561264">
          <text:deletion>
            <office:change-info>
              <dc:creator>Autore sconosciuto</dc:creator>
              <dc:date>2025-01-10T11:33:11</dc:date>
            </office:change-info>
            <text:p text:style-name="P18"><text:span text:style-name="T122">Usufruttario</text:span></text:p>
          </text:deletion>
        </text:changed-region>
        <text:changed-region xml:id="ct190557296" text:id="ct190557296">
          <text:insertion>
            <office:change-info>
              <dc:creator>Autore sconosciuto</dc:creator>
              <dc:date>2025-01-10T11:33:11</dc:date>
            </office:change-info>
          </text:insertion>
        </text:changed-region>
        <text:changed-region xml:id="ct190557424" text:id="ct190557424">
          <text:format-change>
            <office:change-info>
              <dc:creator>Autore sconosciuto</dc:creator>
              <dc:date>2026-05-25T13:01:06</dc:date>
            </office:change-info>
          </text:format-change>
        </text:changed-region>
        <text:changed-region xml:id="ct191633792" text:id="ct191633792">
          <text:deletion>
            <office:change-info>
              <dc:creator>Autore sconosciuto</dc:creator>
              <dc:date>2026-05-25T10:14:41</dc:date>
            </office:change-info>
            <text:p text:style-name="P88"><text:span text:style-name="T114">ndicare:</text:span></text:p>
          </text:deletion>
        </text:changed-region>
        <text:changed-region xml:id="ct191632512" text:id="ct191632512">
          <text:deletion>
            <office:change-info>
              <dc:creator>Autore sconosciuto</dc:creator>
              <dc:date>2026-06-16T11:47:57</dc:date>
            </office:change-info>
            <text:p text:style-name="P88"><text:span text:style-name="T114">i</text:span></text:p>
          </text:deletion>
        </text:changed-region>
        <text:changed-region xml:id="ct191635712" text:id="ct191635712">
          <text:insertion>
            <office:change-info>
              <dc:creator>Autore sconosciuto</dc:creator>
              <dc:date>2026-05-25T10:14:41</dc:date>
            </office:change-info>
          </text:insertion>
        </text:changed-region>
        <text:changed-region xml:id="ct191634048" text:id="ct191634048">
          <text:deletion>
            <office:change-info>
              <dc:creator>Autore sconosciuto</dc:creator>
              <dc:date>2026-05-25T10:14:52</dc:date>
            </office:change-info>
            <text:p text:style-name="P88"><text:span text:style-name="T115"/></text:p>
            <text:p text:style-name="P88"><text:span text:style-name="T111">C</text:span></text:p>
          </text:deletion>
        </text:changed-region>
        <text:changed-region xml:id="ct191633280" text:id="ct191633280">
          <text:format-change>
            <office:change-info>
              <dc:creator>Autore sconosciuto</dc:creator>
              <dc:date>2026-06-17T09:52:51</dc:date>
            </office:change-info>
          </text:format-change>
        </text:changed-region>
        <text:changed-region xml:id="ct191634688" text:id="ct191634688">
          <text:insertion>
            <office:change-info>
              <dc:creator>Autore sconosciuto</dc:creator>
              <dc:date>2026-05-25T13:10:15</dc:date>
            </office:change-info>
          </text:insertion>
        </text:changed-region>
        <text:changed-region xml:id="ct191633408" text:id="ct191633408">
          <text:insertion>
            <office:change-info>
              <dc:creator>Autore sconosciuto</dc:creator>
              <dc:date>2026-05-25T10:15:00</dc:date>
            </office:change-info>
          </text:insertion>
        </text:changed-region>
        <text:changed-region xml:id="ct191632640" text:id="ct191632640">
          <text:deletion>
            <office:change-info>
              <dc:creator>Autore sconosciuto</dc:creator>
              <dc:date>2026-05-25T10:15:16</dc:date>
            </office:change-info>
            <text:p text:style-name="P88"><text:span text:style-name="T113">registrato </text:span></text:p>
          </text:deletion>
        </text:changed-region>
        <text:changed-region xml:id="ct191635328" text:id="ct191635328">
          <text:format-change>
            <office:change-info>
              <dc:creator>Autore sconosciuto</dc:creator>
              <dc:date>2026-06-17T09:52:51</dc:date>
            </office:change-info>
          </text:format-change>
        </text:changed-region>
        <text:changed-region xml:id="ct191636096" text:id="ct191636096">
          <text:insertion>
            <office:change-info>
              <dc:creator>Autore sconosciuto</dc:creator>
              <dc:date>2026-05-25T10:15:24</dc:date>
            </office:change-info>
          </text:insertion>
        </text:changed-region>
        <text:changed-region xml:id="ct191636224" text:id="ct191636224">
          <text:deletion>
            <office:change-info>
              <dc:creator>Autore sconosciuto</dc:creator>
              <dc:date>2026-05-25T10:15:22</dc:date>
            </office:change-info>
            <text:p text:style-name="P88"><text:span text:style-name="T118"><text:s/>il__________________ al n</text:span></text:p>
          </text:deletion>
        </text:changed-region>
        <text:changed-region xml:id="ct191632896" text:id="ct191632896">
          <text:deletion>
            <office:change-info>
              <dc:creator>Autore sconosciuto</dc:creator>
              <dc:date>2026-05-25T09:55:24</dc:date>
            </office:change-info>
            <text:p text:style-name="P88"><text:span text:style-name="T118">°</text:span></text:p>
          </text:deletion>
        </text:changed-region>
        <text:changed-region xml:id="ct191632768" text:id="ct191632768">
          <text:deletion>
            <office:change-info>
              <dc:creator>Autore sconosciuto</dc:creator>
              <dc:date>2026-05-25T10:15:22</dc:date>
            </office:change-info>
            <text:p text:style-name="P88"><text:span text:style-name="T118">___________________</text:span></text:p>
          </text:deletion>
        </text:changed-region>
        <text:changed-region xml:id="ct191633920" text:id="ct191633920">
          <text:format-change>
            <office:change-info>
              <dc:creator>Autore sconosciuto</dc:creator>
              <dc:date>2026-05-25T09:54:32</dc:date>
            </office:change-info>
          </text:format-change>
        </text:changed-region>
        <text:changed-region xml:id="ct191635456" text:id="ct191635456">
          <text:deletion>
            <office:change-info>
              <dc:creator>Autore sconosciuto</dc:creator>
              <dc:date>2026-05-25T10:10:19</dc:date>
            </office:change-info>
            <text:p text:style-name="P8"><text:span text:style-name="T63">☐</text:span> -</text:p>
          </text:deletion>
        </text:changed-region>
        <text:changed-region xml:id="ct191633536" text:id="ct191633536">
          <text:format-change>
            <office:change-info>
              <dc:creator>Autore sconosciuto</dc:creator>
              <dc:date>2026-05-25T09:54:32</dc:date>
            </office:change-info>
          </text:format-change>
        </text:changed-region>
        <text:changed-region xml:id="ct191633024" text:id="ct191633024">
          <text:insertion>
            <office:change-info>
              <dc:creator>Autore sconosciuto</dc:creator>
              <dc:date>2026-05-26T08:06:31</dc:date>
            </office:change-info>
          </text:insertion>
        </text:changed-region>
        <text:changed-region xml:id="ct191636352" text:id="ct191636352">
          <text:deletion>
            <office:change-info>
              <dc:creator>Autore sconosciuto</dc:creator>
              <dc:date>2026-05-26T08:06:30</dc:date>
            </office:change-info>
            <text:p text:style-name="P11"><text:span text:style-name="T4">N°</text:span></text:p>
          </text:deletion>
        </text:changed-region>
        <text:changed-region xml:id="ct191635584" text:id="ct191635584">
          <text:insertion>
            <office:change-info>
              <dc:creator>Autore sconosciuto</dc:creator>
              <dc:date>2026-05-26T08:06:32</dc:date>
            </office:change-info>
          </text:insertion>
        </text:changed-region>
        <text:changed-region xml:id="ct191635840" text:id="ct191635840">
          <text:format-change>
            <office:change-info>
              <dc:creator>Autore sconosciuto</dc:creator>
              <dc:date>2026-05-25T09:54:32</dc:date>
            </office:change-info>
          </text:format-change>
        </text:changed-region>
        <text:changed-region xml:id="ct191633152" text:id="ct191633152">
          <text:insertion>
            <office:change-info>
              <dc:creator>Autore sconosciuto</dc:creator>
              <dc:date>2025-01-10T11:02:45</dc:date>
            </office:change-info>
          </text:insertion>
        </text:changed-region>
        <text:changed-region xml:id="ct191634176" text:id="ct191634176">
          <text:format-change>
            <office:change-info>
              <dc:creator>Autore sconosciuto</dc:creator>
              <dc:date>2026-05-25T09:54:32</dc:date>
            </office:change-info>
          </text:format-change>
        </text:changed-region>
        <text:changed-region xml:id="ct191635968" text:id="ct191635968">
          <text:insertion>
            <office:change-info>
              <dc:creator>Autore sconosciuto</dc:creator>
              <dc:date>2026-05-25T10:11:07</dc:date>
            </office:change-info>
          </text:insertion>
        </text:changed-region>
        <text:changed-region xml:id="ct191634304" text:id="ct191634304">
          <text:deletion>
            <office:change-info>
              <dc:creator>Autore sconosciuto</dc:creator>
              <dc:date>2026-05-25T10:47:15</dc:date>
            </office:change-info>
            <text:p text:style-name="P92"/>
            <text:p text:style-name="P103"/>
            <text:p text:style-name="P91"/>
          </text:deletion>
        </text:changed-region>
        <text:changed-region xml:id="ct191634432" text:id="ct191634432">
          <text:insertion>
            <office:change-info>
              <dc:creator>Autore sconosciuto</dc:creator>
              <dc:date>2026-05-25T10:10:56</dc:date>
            </office:change-info>
          </text:insertion>
        </text:changed-region>
        <text:changed-region xml:id="ct191634560" text:id="ct191634560">
          <text:insertion>
            <office:change-info>
              <dc:creator>Autore sconosciuto</dc:creator>
              <dc:date>2026-05-26T08:06:44</dc:date>
            </office:change-info>
          </text:insertion>
        </text:changed-region>
        <text:changed-region xml:id="ct191634816" text:id="ct191634816">
          <text:deletion>
            <office:change-info>
              <dc:creator>Autore sconosciuto</dc:creator>
              <dc:date>2026-05-26T08:06:43</dc:date>
            </office:change-info>
            <text:p text:style-name="P38"><text:span text:style-name="T126">d</text:span></text:p>
          </text:deletion>
        </text:changed-region>
        <text:changed-region xml:id="ct191634944" text:id="ct191634944">
          <text:format-change>
            <office:change-info>
              <dc:creator>Autore sconosciuto</dc:creator>
              <dc:date>2026-05-26T08:10:36</dc:date>
            </office:change-info>
          </text:format-change>
        </text:changed-region>
        <text:changed-region xml:id="ct191639168" text:id="ct191639168">
          <text:deletion>
            <office:change-info>
              <dc:creator>Autore sconosciuto</dc:creator>
              <dc:date>2026-05-26T08:07:02</dc:date>
            </office:change-info>
            <text:p text:style-name="P38"><text:s/>la seguente persona</text:p>
          </text:deletion>
        </text:changed-region>
        <text:changed-region xml:id="ct191636608" text:id="ct191636608">
          <text:insertion>
            <office:change-info>
              <dc:creator>Autore sconosciuto</dc:creator>
              <dc:date>2026-05-26T08:07:02</dc:date>
            </office:change-info>
          </text:insertion>
        </text:changed-region>
        <text:changed-region xml:id="ct191639424" text:id="ct191639424">
          <text:format-change>
            <office:change-info>
              <dc:creator>Autore sconosciuto</dc:creator>
              <dc:date>2026-05-26T08:10:36</dc:date>
            </office:change-info>
          </text:format-change>
        </text:changed-region>
        <text:changed-region xml:id="ct191638144" text:id="ct191638144">
          <text:insertion>
            <office:change-info>
              <dc:creator>Autore sconosciuto</dc:creator>
              <dc:date>2026-05-26T08:10:14</dc:date>
            </office:change-info>
          </text:insertion>
        </text:changed-region>
        <text:changed-region xml:id="ct191637504" text:id="ct191637504">
          <text:format-change>
            <office:change-info>
              <dc:creator>Autore sconosciuto</dc:creator>
              <dc:date>2026-05-25T09:54:32</dc:date>
            </office:change-info>
          </text:format-change>
        </text:changed-region>
        <text:changed-region xml:id="ct191639552" text:id="ct191639552">
          <text:deletion>
            <office:change-info>
              <dc:creator>Autore sconosciuto</dc:creator>
              <dc:date>2026-05-25T10:03:17</dc:date>
            </office:change-info>
            <text:p text:style-name="P34"><text:span text:style-name="T97">____________________</text:span></text:p>
          </text:deletion>
        </text:changed-region>
        <text:changed-region xml:id="ct191639296" text:id="ct191639296">
          <text:insertion>
            <office:change-info>
              <dc:creator>Autore sconosciuto</dc:creator>
              <dc:date>2026-05-26T08:07:35</dc:date>
            </office:change-info>
          </text:insertion>
        </text:changed-region>
        <text:changed-region xml:id="ct191640192" text:id="ct191640192">
          <text:insertion>
            <office:change-info>
              <dc:creator>Autore sconosciuto</dc:creator>
              <dc:date>2026-05-25T10:02:05</dc:date>
            </office:change-info>
          </text:insertion>
        </text:changed-region>
        <text:changed-region xml:id="ct191639680" text:id="ct191639680">
          <text:insertion>
            <office:change-info>
              <dc:creator>Autore sconosciuto</dc:creator>
              <dc:date>2025-01-10T10:49:03</dc:date>
            </office:change-info>
          </text:insertion>
        </text:changed-region>
        <text:changed-region xml:id="ct191637248" text:id="ct191637248">
          <text:deletion>
            <office:change-info>
              <dc:creator>Autore sconosciuto</dc:creator>
              <dc:date>2025-01-10T10:32:51</dc:date>
            </office:change-info>
            <text:p text:style-name="P94"/>
            <text:p text:style-name="P104"/>
            <text:p text:style-name="P93"/>
          </text:deletion>
        </text:changed-region>
        <text:changed-region xml:id="ct191636736" text:id="ct191636736">
          <text:insertion>
            <office:change-info>
              <dc:creator>Autore sconosciuto</dc:creator>
              <dc:date>2025-01-10T10:48:55</dc:date>
            </office:change-info>
          </text:insertion>
        </text:changed-region>
        <text:changed-region xml:id="ct191638016" text:id="ct191638016">
          <text:insertion>
            <office:change-info>
              <dc:creator>Autore sconosciuto</dc:creator>
              <dc:date>2026-05-25T10:43:15</dc:date>
            </office:change-info>
          </text:insertion>
        </text:changed-region>
        <text:changed-region xml:id="ct191638272" text:id="ct191638272">
          <text:deletion>
            <office:change-info>
              <dc:creator>Autore sconosciuto</dc:creator>
              <dc:date>2026-05-26T08:09:50</dc:date>
            </office:change-info>
            <text:p text:style-name="P80">Allegare obbligatoriamente copia della carta di identità o altro documento equipollente in corso di validità del dichiarante se diverso dal richiedente.</text:p>
          </text:deletion>
        </text:changed-region>
        <text:changed-region xml:id="ct191640320" text:id="ct191640320">
          <text:deletion>
            <office:change-info>
              <dc:creator>Autore sconosciuto</dc:creator>
              <dc:date>2026-05-25T10:13:15</dc:date>
            </office:change-info>
            <text:p text:style-name="P80"/>
            <text:p text:style-name="P98"/>
          </text:deletion>
        </text:changed-region>
        <text:changed-region xml:id="ct191640064" text:id="ct191640064">
          <text:deletion>
            <office:change-info>
              <dc:creator>Autore sconosciuto</dc:creator>
              <dc:date>2025-01-10T11:01:06</dc:date>
            </office:change-info>
            <text:p text:style-name="P98"/>
            <text:p text:style-name="P83"/>
            <text:p text:style-name="P98"/>
          </text:deletion>
        </text:changed-region>
        <text:changed-region xml:id="ct191639936" text:id="ct191639936">
          <text:deletion>
            <office:change-info>
              <dc:creator>Autore sconosciuto</dc:creator>
              <dc:date>2026-05-25T10:43:12</dc:date>
            </office:change-info>
            <text:p text:style-name="P98">_______________ del ________________ e che nulla è cambiato ad oggi nello stato dello stesso.</text:p>
          </text:deletion>
        </text:changed-region>
        <text:changed-region xml:id="ct191639808" text:id="ct191639808">
          <text:deletion>
            <office:change-info>
              <dc:creator>Autore sconosciuto</dc:creator>
              <dc:date>2026-05-25T10:13:02</dc:date>
            </office:change-info>
            <text:p text:style-name="P98">° </text:p>
          </text:deletion>
        </text:changed-region>
        <text:changed-region xml:id="ct191637376" text:id="ct191637376">
          <text:deletion>
            <office:change-info>
              <dc:creator>Autore sconosciuto</dc:creator>
              <dc:date>2026-05-25T10:43:12</dc:date>
            </office:change-info>
            <text:p text:style-name="P98">che l’alloggio è relativo alla planimetria allegata al certificato di idoneità dell’alloggio prot. n</text:p>
          </text:deletion>
        </text:changed-region>
        <text:changed-region xml:id="ct191640448" text:id="ct191640448">
          <text:insertion>
            <office:change-info>
              <dc:creator>Autore sconosciuto</dc:creator>
              <dc:date>2026-05-25T10:13:29</dc:date>
            </office:change-info>
          </text:insertion>
        </text:changed-region>
        <text:changed-region xml:id="ct191640576" text:id="ct191640576">
          <text:deletion>
            <office:change-info>
              <dc:creator>Autore sconosciuto</dc:creator>
              <dc:date>2026-05-25T10:13:28</dc:date>
            </office:change-info>
            <text:p text:style-name="P62"/>
            <text:p text:style-name="P62"/>
          </text:deletion>
        </text:changed-region>
        <text:changed-region xml:id="ct191636864" text:id="ct191636864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36992" text:id="ct191636992">
          <text:insertion>
            <office:change-info>
              <dc:creator>Autore sconosciuto</dc:creator>
              <dc:date>2026-05-25T10:13:33</dc:date>
            </office:change-info>
          </text:insertion>
        </text:changed-region>
        <text:changed-region xml:id="ct191637120" text:id="ct191637120">
          <text:deletion>
            <office:change-info>
              <dc:creator>Autore sconosciuto</dc:creator>
              <dc:date>2026-05-25T10:13:32</dc:date>
            </office:change-info>
            <text:p text:style-name="P62"/>
            <text:p text:style-name="P62"/>
          </text:deletion>
        </text:changed-region>
        <text:changed-region xml:id="ct191637632" text:id="ct191637632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37760" text:id="ct191637760">
          <text:deletion>
            <office:change-info>
              <dc:creator>Autore sconosciuto</dc:creator>
              <dc:date>2025-10-23T09:50:59</dc:date>
            </office:change-info>
            <text:p text:style-name="P62">ofot</text:p>
          </text:deletion>
        </text:changed-region>
        <text:changed-region xml:id="ct191638528" text:id="ct191638528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37888" text:id="ct191637888">
          <text:deletion>
            <office:change-info>
              <dc:creator>Autore sconosciuto</dc:creator>
              <dc:date>2025-10-23T09:56:49</dc:date>
            </office:change-info>
            <text:p text:style-name="P62"><text:s/></text:p>
          </text:deletion>
        </text:changed-region>
        <text:changed-region xml:id="ct191639040" text:id="ct191639040">
          <text:insertion>
            <office:change-info>
              <dc:creator>Autore sconosciuto</dc:creator>
              <dc:date>2025-10-23T09:56:50</dc:date>
            </office:change-info>
          </text:insertion>
        </text:changed-region>
        <text:changed-region xml:id="ct191638400" text:id="ct191638400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38656" text:id="ct191638656">
          <text:deletion>
            <office:change-info>
              <dc:creator>Autore sconosciuto</dc:creator>
              <dc:date>2025-10-23T09:55:45</dc:date>
            </office:change-info>
            <text:p text:style-name="P62"><text:s/>via fax</text:p>
          </text:deletion>
        </text:changed-region>
        <text:changed-region xml:id="ct191638784" text:id="ct191638784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38912" text:id="ct191638912">
          <text:insertion>
            <office:change-info>
              <dc:creator>Autore sconosciuto</dc:creator>
              <dc:date>2025-10-23T09:55:46</dc:date>
            </office:change-info>
          </text:insertion>
        </text:changed-region>
        <text:changed-region xml:id="ct191644544" text:id="ct191644544">
          <text:deletion>
            <office:change-info>
              <dc:creator>Autore sconosciuto</dc:creator>
              <dc:date>2025-10-23T09:55:54</dc:date>
            </office:change-info>
            <text:p text:style-name="P62"><text:span text:style-name="T131">tramite</text:span></text:p>
          </text:deletion>
        </text:changed-region>
        <text:changed-region xml:id="ct191641472" text:id="ct191641472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0960" text:id="ct191640960">
          <text:insertion>
            <office:change-info>
              <dc:creator>Autore sconosciuto</dc:creator>
              <dc:date>2025-10-23T09:55:57</dc:date>
            </office:change-info>
          </text:insertion>
        </text:changed-region>
        <text:changed-region xml:id="ct191643136" text:id="ct191643136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1856" text:id="ct191641856">
          <text:deletion>
            <office:change-info>
              <dc:creator>Autore sconosciuto</dc:creator>
              <dc:date>2025-10-23T09:56:10</dc:date>
            </office:change-info>
            <text:p text:style-name="P62">oppure </text:p>
          </text:deletion>
        </text:changed-region>
        <text:changed-region xml:id="ct191643264" text:id="ct191643264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3648" text:id="ct191643648">
          <text:insertion>
            <office:change-info>
              <dc:creator>Autore sconosciuto</dc:creator>
              <dc:date>2025-10-23T09:54:02</dc:date>
            </office:change-info>
          </text:insertion>
        </text:changed-region>
        <text:changed-region xml:id="ct191641728" text:id="ct191641728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3904" text:id="ct191643904">
          <text:insertion>
            <office:change-info>
              <dc:creator>Autore sconosciuto</dc:creator>
              <dc:date>2025-10-23T09:53:36</dc:date>
            </office:change-info>
          </text:insertion>
        </text:changed-region>
        <text:changed-region xml:id="ct191643520" text:id="ct191643520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1600" text:id="ct191641600">
          <text:deletion>
            <office:change-info>
              <dc:creator>Autore sconosciuto</dc:creator>
              <dc:date>2026-05-25T10:13:54</dc:date>
            </office:change-info>
            <text:p text:style-name="P64"><text:s text:c="7"/></text:p>
          </text:deletion>
        </text:changed-region>
        <text:changed-region xml:id="ct191641984" text:id="ct191641984">
          <text:deletion>
            <office:change-info>
              <dc:creator>Autore sconosciuto</dc:creator>
              <dc:date>2026-05-25T09:55:07</dc:date>
            </office:change-info>
            <text:p text:style-name="P64"><text:s text:c="4"/></text:p>
          </text:deletion>
        </text:changed-region>
        <text:changed-region xml:id="ct191644032" text:id="ct191644032">
          <text:deletion>
            <office:change-info>
              <dc:creator>Autore sconosciuto</dc:creator>
              <dc:date>2025-01-10T13:12:20</dc:date>
            </office:change-info>
            <text:p text:style-name="P64"><text:s text:c="11"/></text:p>
          </text:deletion>
        </text:changed-region>
        <text:changed-region xml:id="ct191642624" text:id="ct191642624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4288" text:id="ct191644288">
          <text:insertion>
            <office:change-info>
              <dc:creator>Autore sconosciuto</dc:creator>
              <dc:date>2026-06-16T11:22:26</dc:date>
            </office:change-info>
          </text:insertion>
        </text:changed-region>
        <text:changed-region xml:id="ct191643776" text:id="ct191643776">
          <text:insertion>
            <office:change-info>
              <dc:creator>Autore sconosciuto</dc:creator>
              <dc:date>2025-01-10T13:12:05</dc:date>
            </office:change-info>
          </text:insertion>
        </text:changed-region>
        <text:changed-region xml:id="ct191643392" text:id="ct191643392">
          <text:insertion>
            <office:change-info>
              <dc:creator>Autore sconosciuto</dc:creator>
              <dc:date>2026-06-16T09:57:43</dc:date>
            </office:change-info>
          </text:insertion>
        </text:changed-region>
        <text:changed-region xml:id="ct191642368" text:id="ct191642368">
          <text:deletion>
            <office:change-info>
              <dc:creator>Autore sconosciuto</dc:creator>
              <dc:date>2026-05-25T10:44:04</dc:date>
            </office:change-info>
            <text:p text:style-name="P101"><text:span text:style-name="T80"/></text:p>
            <text:p text:style-name="P84"/>
            <text:p text:style-name="P100"><text:span text:style-name="T104"/></text:p>
          </text:deletion>
        </text:changed-region>
        <text:changed-region xml:id="ct191642240" text:id="ct191642240">
          <text:deletion>
            <office:change-info>
              <dc:creator>Autore sconosciuto</dc:creator>
              <dc:date>2026-05-25T10:14:02</dc:date>
            </office:change-info>
            <text:p text:style-name="P100"><text:span text:style-name="T104"><text:s text:c="3"/></text:span></text:p>
          </text:deletion>
        </text:changed-region>
        <text:changed-region xml:id="ct191640832" text:id="ct191640832">
          <text:deletion>
            <office:change-info>
              <dc:creator>Autore sconosciuto</dc:creator>
              <dc:date>2025-01-10T13:19:01</dc:date>
            </office:change-info>
            <text:p text:style-name="P100"><text:span text:style-name="T104">__________________________</text:span></text:p>
          </text:deletion>
        </text:changed-region>
        <text:changed-region xml:id="ct191642112" text:id="ct191642112">
          <text:deletion>
            <office:change-info>
              <dc:creator>Autore sconosciuto</dc:creator>
              <dc:date>2025-01-10T13:14:50</dc:date>
            </office:change-info>
            <text:p text:style-name="P100"><text:span text:style-name="T104"><text:s text:c="7"/></text:span></text:p>
          </text:deletion>
        </text:changed-region>
        <text:changed-region xml:id="ct191644160" text:id="ct191644160">
          <text:deletion>
            <office:change-info>
              <dc:creator>Autore sconosciuto</dc:creator>
              <dc:date>2025-01-10T13:19:01</dc:date>
            </office:change-info>
            <text:p text:style-name="P100"><text:span text:style-name="T104"><text:s/></text:span></text:p>
          </text:deletion>
        </text:changed-region>
        <text:changed-region xml:id="ct191644672" text:id="ct191644672">
          <text:deletion>
            <office:change-info>
              <dc:creator>Autore sconosciuto</dc:creator>
              <dc:date>2026-05-25T10:44:04</dc:date>
            </office:change-info>
            <text:p text:style-name="P100"><text:span text:style-name="T83"><text:tab/><text:tab/><text:tab/><text:tab/><text:tab/><text:tab/><text:tab/><text:tab/> <text:s text:c="7"/></text:span></text:p>
            <text:p text:style-name="P100"><text:span text:style-name="T83"/></text:p>
          </text:deletion>
        </text:changed-region>
        <text:changed-region xml:id="ct191642496" text:id="ct191642496">
          <text:insertion>
            <office:change-info>
              <dc:creator>Autore sconosciuto</dc:creator>
              <dc:date>2026-06-16T09:57:55</dc:date>
            </office:change-info>
          </text:insertion>
        </text:changed-region>
        <text:changed-region xml:id="ct191641088" text:id="ct191641088">
          <text:insertion>
            <office:change-info>
              <dc:creator>Autore sconosciuto</dc:creator>
              <dc:date>2026-06-16T10:23:34</dc:date>
            </office:change-info>
          </text:insertion>
        </text:changed-region>
        <text:changed-region xml:id="ct191644416" text:id="ct191644416">
          <text:insertion>
            <office:change-info>
              <dc:creator>Autore sconosciuto</dc:creator>
              <dc:date>2026-06-16T10:05:54</dc:date>
            </office:change-info>
          </text:insertion>
        </text:changed-region>
        <text:changed-region xml:id="ct191640704" text:id="ct191640704">
          <text:insertion>
            <office:change-info>
              <dc:creator>Autore sconosciuto</dc:creator>
              <dc:date>2026-06-16T10:21:27</dc:date>
            </office:change-info>
          </text:insertion>
        </text:changed-region>
        <text:changed-region xml:id="ct191642880" text:id="ct191642880">
          <text:insertion>
            <office:change-info>
              <dc:creator>Autore sconosciuto</dc:creator>
              <dc:date>2026-06-16T10:06:55</dc:date>
            </office:change-info>
          </text:insertion>
        </text:changed-region>
        <text:changed-region xml:id="ct191641216" text:id="ct191641216">
          <text:insertion>
            <office:change-info>
              <dc:creator>Autore sconosciuto</dc:creator>
              <dc:date>2026-06-16T10:07:56</dc:date>
            </office:change-info>
          </text:insertion>
        </text:changed-region>
        <text:changed-region xml:id="ct191641344" text:id="ct191641344">
          <text:insertion>
            <office:change-info>
              <dc:creator>Autore sconosciuto</dc:creator>
              <dc:date>2026-06-16T10:09:13</dc:date>
            </office:change-info>
          </text:insertion>
        </text:changed-region>
        <text:changed-region xml:id="ct191642752" text:id="ct191642752">
          <text:format-change>
            <office:change-info>
              <dc:creator>Autore sconosciuto</dc:creator>
              <dc:date>2026-05-25T10:44:27</dc:date>
            </office:change-info>
          </text:format-change>
        </text:changed-region>
        <text:changed-region xml:id="ct191643008" text:id="ct191643008">
          <text:format-change>
            <office:change-info>
              <dc:creator>Autore sconosciuto</dc:creator>
              <dc:date>2026-05-25T09:54:48</dc:date>
            </office:change-info>
          </text:format-change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4" draw:z-index="12" draw:name="Forma 4" draw:style-name="gr1" draw:text-style-name="P107" svg:width="10.981cm" svg:height="0.475cm" draw:transform="rotate (1.5707963267949) translate (0.970138888888889cm 11.9979722222222cm)">
        <draw:text-box>
          <text:p><text:span text:style-name="T135">Quadro E - Dichiarazione sostitutiva di atto di notorietà</text:span></text:p>
        </draw:text-box>
      </draw:frame>
      <draw:frame text:anchor-type="page" text:anchor-page-number="4" draw:z-index="11" draw:name="Forma 1" draw:style-name="gr2" draw:text-style-name="P107" svg:width="10.743cm" svg:height="1.108cm" draw:transform="rotate (1.5707963267949) translate (19.6761805555556cm 12.0508888888889cm)">
        <draw:text-box>
          <text:p><text:span text:style-name="T135">Quadro E - Dichiarazione sostitutiva di atto di notorietà</text:span></text:p>
        </draw:text-box>
      </draw:frame>
      <draw:frame text:anchor-type="page" text:anchor-page-number="3" draw:z-index="10" draw:name="Forma 3_1" draw:style-name="gr3" draw:text-style-name="P108" svg:width="1.989cm" svg:height="0.967cm" draw:transform="rotate (1.5707963267949) translate (1.10066666666667cm 20.92325cm)">
        <draw:text-box>
          <text:p><text:span text:style-name="T136">Barrare se utilizzato</text:span><text:span text:style-name="T137"> </text:span><text:span text:style-name="T138">☐</text:span></text:p>
        </draw:text-box>
      </draw:frame>
      <draw:frame text:anchor-type="page" text:anchor-page-number="3" draw:z-index="9" draw:name="Forma 3_0" draw:style-name="gr3" draw:text-style-name="P108" svg:width="1.989cm" svg:height="0.967cm" draw:transform="rotate (1.5707963267949) translate (1.18004166666667cm 16.8186805555556cm)">
        <draw:text-box>
          <text:p><text:span text:style-name="T136">Barrare se utilizzato</text:span><text:span text:style-name="T137"> </text:span><text:span text:style-name="T138">☐</text:span></text:p>
        </draw:text-box>
      </draw:frame>
      <draw:frame text:anchor-type="page" text:anchor-page-number="3" draw:z-index="8" draw:name="Forma 3" draw:style-name="gr3" draw:text-style-name="P108" svg:width="1.989cm" svg:height="0.967cm" draw:transform="rotate (1.5707963267949) translate (1.127125cm 12.271375cm)">
        <draw:text-box>
          <text:p><text:span text:style-name="T136">Barrare se utilizzato</text:span><text:span text:style-name="T137"> </text:span><text:span text:style-name="T138">☐</text:span></text:p>
        </draw:text-box>
      </draw:frame>
      <draw:frame text:anchor-type="page" text:anchor-page-number="3" draw:z-index="7" draw:name="Forma 2" draw:style-name="gr3" draw:text-style-name="P109" svg:width="1.989cm" svg:height="0.967cm" draw:transform="rotate (1.5707963267949) translate (1.05833333333333cm 8.61483333333333cm)">
        <draw:text-box>
          <text:p><text:span text:style-name="T139">Barrare se utilizzato</text:span><text:span text:style-name="T140"> </text:span><text:span text:style-name="T141">☐</text:span></text:p>
        </draw:text-box>
      </draw:frame>
      <draw:frame text:anchor-type="page" text:anchor-page-number="1" draw:z-index="6" draw:name="Forma3" draw:style-name="gr4" draw:text-style-name="P110" svg:width="5.668cm" svg:height="0.459cm" draw:transform="rotate (1.5707963267949) translate (0.896055555555556cm 22.6889027777778cm)">
        <draw:text-box>
          <text:p><text:span text:style-name="T142">Quadro B - Oggetto della richiesta</text:span></text:p>
        </draw:text-box>
      </draw:frame>
      <draw:frame text:anchor-type="page" text:anchor-page-number="1" draw:z-index="5" draw:name="Forma3" draw:style-name="gr5" draw:text-style-name="P111" svg:width="5.668cm" svg:height="0.484cm" draw:transform="rotate (1.5707963267949) translate (0.873125cm 29.1447361111111cm)">
        <draw:text-box>
          <text:p><text:span text:style-name="T143">Quadro C - Documentazione</text:span></text:p>
        </draw:text-box>
      </draw:frame>
      <draw:frame text:anchor-type="page" text:anchor-page-number="2" draw:z-index="4" draw:name="Forma2" draw:style-name="gr6" draw:text-style-name="P107" svg:width="11.05cm" svg:height="0.948cm" draw:transform="rotate (1.5707963267949) translate (0.811388888888889cm 25.7192638888889cm)">
        <draw:text-box>
          <text:p><text:span text:style-name="T135">Quadro D - Dichiarazione sostitutiva di atto di notorietà</text:span></text:p>
        </draw:text-box>
      </draw:frame>
      <text:p text:style-name="P99"><draw:custom-shape text:anchor-type="paragraph" draw:z-index="3" draw:name="Casella di testo 2" draw:style-name="gr7" draw:text-style-name="P112" svg:width="4.65cm" svg:height="3.514cm" svg:x="13.3cm" svg:y="1.035cm"><text:p text:style-name="P12"><text:span text:style-name="T2">Marca</text:span> <text:span text:style-name="T2">da bollo (€ 16,00)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text:anchor-type="paragraph" draw:z-index="1" draw:name="Forma5" draw:style-name="gr9" draw:text-style-name="P114" svg:width="7.651cm" svg:height="3.573cm" svg:x="0.093cm" svg:y="-0.201cm"><draw:text-box><text:p text:style-name="P113"><text:span text:style-name="T144">Spazio riservato alla protocollazione</text:span></text:p><text:p text:style-name="P113"><text:span text:style-name="T145">Via Francesco Crispi 2 - 09124 Cagliari- Tel. 0706777266</text:span></text:p><text:p text:style-name="P113"><text:span text:style-name="T145">9:00 - 12:30 (da lun al ven) <text:s/>15:30 - 17:30 (il lun e il merc)</text:span></text:p></draw:text-box></draw:frame></text:p>
      <text:p text:style-name="P3"/>
      <text:p text:style-name="P3"/>
      <text:p text:style-name="P3"/>
      <text:p text:style-name="P4"/>
      <text:p text:style-name="P3"><draw:frame text:anchor-type="paragraph" draw:z-index="0" draw:name="Forma4" draw:style-name="gr10" draw:text-style-name="P115" svg:width="18.014cm" svg:height="0.867cm" svg:x="-0.039cm" svg:y="0.333cm"><draw:text-box><text:p text:style-name="P113"><text:span text:style-name="T146">Al Dirigente del servizio Edilizia Privata del Comune di cagliari</text:span></text:p><text:p text:style-name="P113"><text:span text:style-name="T137">Viale Trieste, 141 <text:s/>09123 Cagliari</text:span></text:p></draw:text-box></draw:frame></text:p>
      <text:p text:style-name="P3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5">Richiesta di rilascio del<text:change-start text:change-id="ct190593776"/><text:span text:style-name="T13">l</text:span><text:change-end text:change-id="ct190593776"/><text:change text:change-id="ct190592240"/><text:change-start text:change-id="ct190593520"/><text:span text:style-name="T14">’</text:span><text:span text:style-name="T15">Attestato</text:span><text:change-end text:change-id="ct190593520"/> di idoneità alloggiativa</text:p>
            <text:p text:style-name="P6">(Ai sensi dell'art. 29 del Decreto Legislativo 25/07/1998 n. 286)</text:p>
          </table:table-cell>
        </table:table-row>
      </table:table>
      <text:section text:style-name="Sect1" text:name="TextSection">
        <table:table table:name="Tabella3" table:style-name="Tabella3">
          <table:table-column table:style-name="Tabella3.A"/>
          <table:table-row table:style-name="Tabella3.1">
            <table:table-cell table:style-name="Tabella3.A1" office:value-type="string">
              <text:p text:style-name="P13"><draw:frame text:anchor-type="paragraph" draw:z-index="2" draw:name="Forma3" draw:style-name="gr8" draw:text-style-name="P110" svg:width="3.853cm" svg:height="0.916cm" draw:transform="rotate (1.5707963267949) translate (-2.05140277777778cm 5.58094444444444cm)"><draw:text-box><text:p><text:span text:style-name="T142">Quadro A - Richiedente</text:span></text:p></draw:text-box></draw:frame><text:change-start text:change-id="ct190590832"/><text:span text:style-name="T18">I</text:span><text:span text:style-name="T17">l/La sottoscritto/a </text:span>(cognome)_________________________________________________(nome)_________________________________________________ </text:p>
              <text:p text:style-name="P20">di nazionalità _______________________________ nato/a il _____________________ a ______________________________________ <text:s/>residente in ___________________________________ Via ____________________________________________ n<text:change-end text:change-id="ct190590832"/><text:change text:change-id="ct190592880"/><text:change-start text:change-id="ct190593648"/>. <text:change-end text:change-id="ct190593648"/><text:change-start text:change-id="ct190591984"/>civico ___________ piano _______ interno _______ scala _______ recapito telefonico <text:s/>_____________________________________________________<text:change-end text:change-id="ct190591984"/><text:change-start text:change-id="ct190592112"/></text:p>
              <text:p text:style-name="P25"><text:span text:style-name="T30">I</text:span><text:span text:style-name="T31">ndirizzo </text:span><text:span text:style-name="T32">e-mail___________________________________________________________________________________________</text:span></text:p>
              <text:p text:style-name="P19"><text:span text:style-name="T5">I</text:span><text:span text:style-name="T6">ndirizzo PEC</text:span><text:span text:style-name="T7"> </text:span><text:span text:style-name="T6">obbligatorio</text:span><text:span text:style-name="T7"> </text:span><text:span text:style-name="T9">per le istanze</text:span><text:span text:style-name="T33"> recant</text:span><text:span text:style-name="T34">i</text:span><text:span text:style-name="T33"> finalità connesse ai procedimenti di cui ai punti </text:span><text:span text:style-name="T37">2.</text:span><text:span text:style-name="T38">), </text:span><text:span text:style-name="T37">3.</text:span><text:span text:style-name="T38">), </text:span><text:span text:style-name="T37"><text:s/>4.</text:span><text:span text:style-name="T38">),</text:span><text:span text:style-name="T33"> che </text:span><text:span text:style-name="T34">seguono</text:span><text:span text:style-name="T33"> (Decreto Flussi,</text:span><text:span text:style-name="T34"> procedimenti disciplinati dalla normativa vigente in materia di immigrazione e lavoro subordinato di soggetti stranieri), <text:s/></text:span><text:span text:style-name="T36">ai sensi</text:span><text:span text:style-name="T34"> dall’art. 1, comma 1, lett. e) del decreto legge n. 145/2024. </text:span><text:change-end text:change-id="ct190592112"/><text:change-start text:change-id="ct190591088"/><text:span text:style-name="T35">L</text:span><text:change-end text:change-id="ct190591088"/><text:change-start text:change-id="ct190590064"/><text:span text:style-name="Strong_20_Emphasis"><text:span text:style-name="T34">’indirizzo pec deve intendersi quale domicilio eletto dal richiedente</text:span></text:span><text:change-end text:change-id="ct190590064"/><text:change-start text:change-id="ct190590192"/><text:span text:style-name="T8">_____________________________________________________________________________________________</text:span><text:change-end text:change-id="ct190590192"/><text:change-start text:change-id="ct190590960"/></text:p>
              <text:p text:style-name="P26"><text:span text:style-name="T17">in qualità di:</text:span> <text:s/><text:span text:style-name="T63"><text:s/>☐</text:span> Proprietario <text:s text:c="6"/><text:span text:style-name="T63">☐</text:span> Conduttore <text:s text:c="6"/><text:span text:style-name="T63">☐</text:span> Ospite <text:s text:c="4"/><text:span text:style-name="T63">☐</text:span> <text:span text:style-name="T66">Usufruttuario</text:span> <text:s text:c="5"/><text:span text:style-name="T63">☐</text:span> Delegato (allegare delega) <text:s text:c="5"/><text:span text:style-name="T63"><text:s text:c="15"/>☐</text:span> <text:s/>Titolare di altro diritto reale di godimento sull'immobile.<text:change-end text:change-id="ct190590960"/></text:p>
            </table:table-cell>
          </table:table-row>
          <table:table-row table:style-name="Tabella3.2">
            <table:table-cell table:style-name="Tabella3.A1" office:value-type="string">
              <text:p text:style-name="P55"><text:change-start text:change-id="ct190590320"/>Chiede<text:change-end text:change-id="ct190590320"/></text:p>
            </table:table-cell>
          </table:table-row>
          <table:table-row table:style-name="Tabella3.3">
            <table:table-cell table:style-name="Tabella3.A1" office:value-type="string">
              <text:p text:style-name="P60"><text:change-start text:change-id="ct190591216"/>Il rilascio dell<text:change-end text:change-id="ct190591216"/><text:change text:change-id="ct190591472"/><text:change-start text:change-id="ct190592624"/><text:span text:style-name="T14">’</text:span><text:span text:style-name="T15">attestato</text:span><text:change-end text:change-id="ct190592624"/><text:change-start text:change-id="ct190591728"/> relativ<text:change-end text:change-id="ct190591728"/><text:change-start text:change-id="ct190591856"/><text:span text:style-name="T13">o</text:span><text:change-end text:change-id="ct190591856"/><text:change text:change-id="ct190592368"/><text:change-start text:change-id="ct190590448"/> all’alloggio ubicato a Cagliari</text:p>
              <text:p text:style-name="P27"><text:change-end text:change-id="ct190590448"/><text:change-start text:change-id="ct190592496"/><text:span text:style-name="T67">v</text:span><text:change-end text:change-id="ct190592496"/><text:change text:change-id="ct190590576"/><text:change-start text:change-id="ct190592752"/>ia/<text:change-end text:change-id="ct190592752"/><text:change-start text:change-id="ct190593264"/><text:span text:style-name="T67">p</text:span><text:change-end text:change-id="ct190593264"/><text:change text:change-id="ct190595440"/><text:change-start text:change-id="ct190597744"/>iazza/<text:change-end text:change-id="ct190597744"/><text:change-start text:change-id="ct190595568"/><text:span text:style-name="T67">v</text:span><text:change-end text:change-id="ct190595568"/><text:change text:change-id="ct190597488"/><text:change-start text:change-id="ct190594544"/>iale/<text:change-end text:change-id="ct190594544"/><text:change-start text:change-id="ct190597872"/><text:span text:style-name="T67">v</text:span><text:change-end text:change-id="ct190597872"/><text:change text:change-id="ct190596592"/><text:change-start text:change-id="ct190596976"/>icolo ___________________________________n<text:change-end text:change-id="ct190596976"/><text:change text:change-id="ct190597232"/><text:change-start text:change-id="ct190594288"/>. <text:change-end text:change-id="ct190594288"/><text:change-start text:change-id="ct190594672"/>civico _______ piano _____ interno _____ scala _______ distinto nel N.C.E.U. al F<text:change-end text:change-id="ct190594672"/><text:change-start text:change-id="ct190594160"/><text:span text:style-name="T68">g</text:span><text:change-end text:change-id="ct190594160"/><text:change-start text:change-id="ct190594416"/>.________ mappale____________ subalterno__________, </text:p>
              <text:p text:style-name="P59">Al fine di ottenere:</text:p>
              <text:p text:style-name="P44"><text:change-end text:change-id="ct190594416"/><text:change-start text:change-id="ct190596208"/><text:span text:style-name="T21">1.</text:span><text:span text:style-name="T65"> </text:span><text:change-end text:change-id="ct190596208"/><text:change-start text:change-id="ct190594800"/><text:span text:style-name="T64">☐</text:span><text:change-end text:change-id="ct190594800"/><text:change-start text:change-id="ct190595696"/><text:span text:style-name="T64"> </text:span><text:span text:style-name="T69">Nulla Osta al ricongiungimento familiare con il proprio nucleo familiare (art. 29 D. Lgs n. 286/1998)</text:span><text:change-end text:change-id="ct190595696"/><text:change-start text:change-id="ct190598000"/><text:span text:style-name="T73"> </text:span><text:change-end text:change-id="ct190598000"/><text:change text:change-id="ct190598128"/><text:change-start text:change-id="ct190596336"/></text:p>
              <text:p text:style-name="P45"><text:change-end text:change-id="ct190596336"/><text:change-start text:change-id="ct190595312"/><text:span text:style-name="T21">2. </text:span><text:change-end text:change-id="ct190595312"/><text:change-start text:change-id="ct190594928"/><text:span text:style-name="T64">☐</text:span><text:change-end text:change-id="ct190594928"/><text:change-start text:change-id="ct190595056"/><text:span text:style-name="T64"> </text:span><text:change-end text:change-id="ct190595056"/><text:change-start text:change-id="ct190595824"/><text:span text:style-name="T71">Decreto flussi (DPCM del 27.09.2023)</text:span><text:change-end text:change-id="ct190595824"/><text:change-start text:change-id="ct190595184"/><text:span text:style-name="T73"> </text:span><text:change-end text:change-id="ct190595184"/><text:change text:change-id="ct190595952"/><text:change-start text:change-id="ct190596080"/></text:p>
              <text:p text:style-name="P46"><text:change-end text:change-id="ct190596080"/><text:change-start text:change-id="ct190597616"/><text:span text:style-name="T21">3. </text:span><text:change-end text:change-id="ct190597616"/><text:change-start text:change-id="ct190596464"/><text:span text:style-name="T64">☐</text:span><text:span text:style-name="T73"> Contratto di soggiorno (art. 5 D. Lgs n. 286/1998 e L.R. n. 6/1990)</text:span></text:p>
              <text:p text:style-name="P46"><text:change-end text:change-id="ct190596464"/><text:change-start text:change-id="ct190596720"/><text:span text:style-name="T21">4. </text:span><text:change-end text:change-id="ct190596720"/><text:change-start text:change-id="ct190596848"/><text:span text:style-name="T64">☐</text:span><text:span text:style-name="T73"> Prestazioni di garanzia per l’accesso al lavoro (art. 23 D. Lgs n. 286/1998</text:span><text:change-end text:change-id="ct190596848"/><text:change text:change-id="ct190597104"/><text:change-start text:change-id="ct190597360"/><text:span text:style-name="T73">)</text:span><text:change-end text:change-id="ct190597360"/><text:change-start text:change-id="ct190598896"/></text:p>
              <text:p text:style-name="P47"><text:span text:style-name="T21">5.</text:span><text:span text:style-name="T65"> </text:span><text:span text:style-name="T64">☐</text:span><text:span text:style-name="T73"> </text:span><text:span text:style-name="T74">Altri casi, specificare ______________________________________________________________________________________________</text:span><text:change-end text:change-id="ct190598896"/><text:change-start text:change-id="ct190601584"/></text:p>
              <text:p text:style-name="P48"><text:change-end text:change-id="ct190601584"/></text:p>
            </table:table-cell>
          </table:table-row>
          <table:table-row table:style-name="Tabella3.4">
            <table:table-cell table:style-name="Tabella3.A1" office:value-type="string">
              <text:p text:style-name="P51"><text:change-start text:change-id="ct190599280"/>A tal <text:span text:style-name="T76">fine </text:span><text:change-end text:change-id="ct190599280"/><text:change text:change-id="ct190599664"/></text:p>
            </table:table-cell>
          </table:table-row>
          <table:table-row table:style-name="Tabella3.5">
            <table:table-cell table:style-name="Tabella3.A1" office:value-type="string">
              <text:p text:style-name="P50"><text:change text:change-id="ct190598384"/><text:change-start text:change-id="ct190598256"/><text:span text:style-name="T40">Il richiedente deve allegare </text:span><text:span text:style-name="T41">all’istanza</text:span><text:change-end text:change-id="ct190598256"/><text:change-start text:change-id="ct190601712"/></text:p>
              <text:p text:style-name="P52"><text:span text:style-name="T64">☐</text:span><text:span text:style-name="T73"> - </text:span><text:change-end text:change-id="ct190601712"/><text:change text:change-id="ct190598512"/><text:change-start text:change-id="ct190598640"/><text:span text:style-name="T42">copia </text:span><text:span text:style-name="T58">del</text:span><text:span text:style-name="T59">l’</text:span><text:span text:style-name="T60">atto </text:span><text:span text:style-name="T61">di compravendita dell’immobile</text:span><text:span text:style-name="T42">, </text:span><text:span text:style-name="T43">copia del contratto </text:span><text:span text:style-name="T42">di l</text:span><text:span text:style-name="T39">ocazione regolarmente registrato, o altro titolo di disponibilità relativa all’alloggio</text:span><text:change-end text:change-id="ct190598640"/><text:change-start text:change-id="ct190598768"/><text:span text:style-name="T39">,</text:span><text:change-end text:change-id="ct190598768"/><text:change-start text:change-id="ct190600304"/></text:p>
              <text:p text:style-name="P43">in alternativa</text:p>
              <text:p text:style-name="P43"><text:change-end text:change-id="ct190600304"/><text:change-start text:change-id="ct190599024"/></text:p>
              <text:p text:style-name="P22"><text:span text:style-name="T63">☐</text:span> - <text:change-end text:change-id="ct190599024"/><text:change text:change-id="ct190599152"/><text:change-start text:change-id="ct190599408"/><text:span text:style-name="T41">è necessario compilare il Quadro D - D</text:span><text:span text:style-name="T39">ichiarazione sostitutiva d</text:span><text:span text:style-name="T41">i </text:span><text:span text:style-name="T39">atto di notorietà </text:span><text:span text:style-name="T77">(art. 21 e 47 D.P.R. n. </text:span><text:soft-page-break/><text:span text:style-name="T77">445 del 28/12/2000) </text:span><text:span text:style-name="T78">del </text:span><text:span text:style-name="T79">presente modulo di domanda.</text:span><text:change-end text:change-id="ct190599408"/><text:change-start text:change-id="ct190600176"/></text:p>
              <text:p text:style-name="P24"><text:span text:style-name="T22">N</text:span><text:span text:style-name="T23">el caso di conduttore </text:span><text:span text:style-name="T27">è necessario allegare c</text:span><text:span text:style-name="T24">ontratto di locazione </text:span><text:span text:style-name="T25">in corso di validità </text:span><text:span text:style-name="T26">e la relativa</text:span><text:span text:style-name="T19"> </text:span><text:span text:style-name="T26">ricevuta di registrazione registrato </text:span><text:span text:style-name="T24">presso l'Agenzia delle entrate.</text:span><text:change-end text:change-id="ct190600176"/><text:change-start text:change-id="ct190600944"/></text:p>
              <text:p text:style-name="P69">Allega inoltre la seguente documentazione obbligatoria:<text:bookmark text:name="_GoBack1"/></text:p>
              <text:p text:style-name="P21"><text:span text:style-name="T64">☐</text:span><text:span text:style-name="T73"> - </text:span><text:change-end text:change-id="ct190600944"/><text:change text:change-id="ct190599536"/><text:change-start text:change-id="ct190599792"/><text:span text:style-name="T75">C</text:span><text:change-end text:change-id="ct190599792"/><text:change-start text:change-id="ct190599920"/><text:span text:style-name="T39">opia integrale della planimetria catastale dell’alloggio rilasciata dall’Agenzia</text:span><text:span text:style-name="T42"> </text:span><text:span text:style-name="T44">delle Entrate – Ufficio </text:span><text:span text:style-name="T42">del Territorio, </text:span><text:span text:style-name="T44">riportante gli </text:span><text:span text:style-name="T42">identificativ</text:span><text:span text:style-name="T44">i</text:span><text:span text:style-name="T42"> catastal</text:span><text:span text:style-name="T44">i</text:span><text:span text:style-name="T42"> e la destinazione d’uso </text:span><text:span text:style-name="T44">dell’immobile</text:span><text:span text:style-name="T42">, </text:span><text:span text:style-name="T43">in alternativa, </text:span><text:span text:style-name="T42">pianta o rilievo </text:span><text:span text:style-name="T44">dell’aggio </text:span><text:span text:style-name="T42">in originale, </text:span><text:span text:style-name="T44">redatto </text:span><text:span text:style-name="T42">in scala adeguata, timbrata e firmata da un tecnico abilitato;</text:span><text:change-end text:change-id="ct190599920"/><text:change-start text:change-id="ct190600048"/></text:p>
              <text:p text:style-name="P23"><text:change-end text:change-id="ct190600048"/><text:change-start text:change-id="ct190600560"/><text:span text:style-name="T64">☐</text:span><text:change-end text:change-id="ct190600560"/><text:change text:change-id="ct190601072"/><text:change-start text:change-id="ct190601328"/><text:span text:style-name="T73"> </text:span><text:change-end text:change-id="ct190601328"/><text:change text:change-id="ct190600816"/><text:change-start text:change-id="ct190601200"/><text:span text:style-name="T39">Estremi del </text:span><text:span text:style-name="T48">certificato/</text:span><text:span text:style-name="T39">di</text:span><text:span text:style-name="T48">chiarazione di </text:span><text:span text:style-name="T39">abitabilità/agibilità</text:span><text:span text:style-name="T45">________________________________________________;</text:span><text:span text:style-name="T46">in a</text:span><text:span text:style-name="T47">ssenza,</text:span><text:span text:style-name="T46"> </text:span><text:span text:style-name="T39">certificazione </text:span><text:span text:style-name="T46">rilasciata </text:span><text:span text:style-name="T39">d</text:span><text:span text:style-name="T46">a un</text:span><text:span text:style-name="T39"> tecnico abilitato, </text:span><text:span text:style-name="T46">attestante</text:span><text:span text:style-name="T39"> </text:span><text:span text:style-name="T46">la </text:span><text:span text:style-name="T39">conform</text:span><text:span text:style-name="T46">ità</text:span><text:span text:style-name="T39"> </text:span><text:span text:style-name="T46">dell’alloggio </text:span><text:span text:style-name="T39">ai requisiti igienico sanitari e di idoneità abitativa richiesti dalle vigenti disposizioni di legge e regolament</text:span><text:span text:style-name="T46">o, </text:span><text:span text:style-name="T39">o</text:span><text:span text:style-name="T46">vvero</text:span><text:span text:style-name="T39"> </text:span><text:span text:style-name="T46">gli estremi</text:span><text:span text:style-name="T39"> del </text:span><text:span text:style-name="T46">precedente</text:span><text:span text:style-name="T39"> certificato di idoneità rilasciato per lo stesso immobile;</text:span><text:change-end text:change-id="ct190601200"/><text:change-start text:change-id="ct190601456"/><text:span text:style-name="T39"> </text:span><text:span text:style-name="T48">Qualora il certificato/dichiarazione di agibilità sia stato conseguito da oltre 10 anni, è necessario</text:span><text:change-end text:change-id="ct190601456"/><text:change-start text:change-id="ct190557936"/><text:span text:style-name="T48"> compilare la dichiarazione sostitutiva di cui al </text:span><text:change-end text:change-id="ct190557936"/><text:change-start text:change-id="ct190558064"/><text:span text:style-name="T49">Q</text:span><text:span text:style-name="T50">u</text:span><text:span text:style-name="T49">adro E, e</text:span><text:change-end text:change-id="ct190558064"/><text:change-start text:change-id="ct190558192"/><text:span text:style-name="T48">sclusivamente a cura del proprietario/usufruttuario e allegare un documento di riconoscimento in corso di validità.</text:span><text:change-end text:change-id="ct190558192"/><text:change-start text:change-id="ct190559472"/></text:p>
              <text:p text:style-name="P17"><text:span text:style-name="T63">☐</text:span> - Copia della carta di identità o altro documento equipollente in corso di validità del richiedente<text:change-end text:change-id="ct190559472"/><text:change text:change-id="ct190559856"/><text:change-start text:change-id="ct190559600"/> <text:change-end text:change-id="ct190559600"/><text:change-start text:change-id="ct190559216"/><text:span text:style-name="T134">e di ciascun soggetto </text:span><text:change-end text:change-id="ct190559216"/><text:change-start text:change-id="ct190560240"/><text:span text:style-name="T16">da ospitare</text:span><text:change-end text:change-id="ct190560240"/><text:change-start text:change-id="ct419890992"/><text:span text:style-name="T16">; </text:span><text:change-end text:change-id="ct419890992"/><text:change-start text:change-id="ct190559984"/></text:p>
              <text:p text:style-name="P15"><text:span text:style-name="T96">☐</text:span><text:span text:style-name="T94"> - </text:span><text:span text:style-name="T95">C</text:span><text:span text:style-name="T94">opia della carta di identità o altro documento equipollente in corso di validità del dichiarante, se diverso dal richiedente.</text:span><text:change-end text:change-id="ct190559984"/><text:change-start text:change-id="ct190558448"/></text:p>
              <text:p text:style-name="P16"><text:span text:style-name="T63">☐</text:span> -<text:span text:style-name="T97"> </text:span><text:span text:style-name="T98">In caso di istanza presentata ai fini del ricongiungimento familiare, dovrà altresì essere allegata copia del documento</text:span><text:span text:style-name="T97"> di identità o altro documento equipollente in corso di validità </text:span><text:span text:style-name="T99">di tutti i soggetti per il quali si richiede il ricongiungimento, con indicazione del relativo grado di parentela rispetto al richiedente</text:span><text:span text:style-name="T97">;</text:span><text:change-end text:change-id="ct190558448"/><text:change-start text:change-id="ct190558960"/></text:p>
              <text:p text:style-name="P14"><text:span text:style-name="T63">☐</text:span> <text:span text:style-name="T105">-</text:span><text:change-end text:change-id="ct190558960"/><text:change text:change-id="ct190557680"/><text:change text:change-id="ct190561136"/><text:change text:change-id="ct190559088"/><text:change text:change-id="ct190558320"/><text:change text:change-id="ct190560368"/><text:change text:change-id="ct190560112"/><text:change-start text:change-id="ct190557552"/><text:span text:style-name="T107"> </text:span><text:change-end text:change-id="ct190557552"/><text:change-start text:change-id="ct190557808"/><text:span text:style-name="T51">Attestazione del versamento dei diritti di segreteria di </text:span><text:span text:style-name="T52">euro </text:span><text:span text:style-name="T56">1</text:span><text:span text:style-name="T57">2.</text:span><text:span text:style-name="T56">00</text:span><text:span text:style-name="T51"> effettuato con </text:span><text:span text:style-name="T56">sistema PagoP</text:span><text:span text:style-name="T51">A. Il versamento tramite Sistema </text:span><text:span text:style-name="T53">Pago</text:span><text:span text:style-name="T51">PA può essere effettuato generando un pagamento spontaneo tramite la sezione Pagamenti </text:span><text:span text:style-name="T55">o</text:span><text:span text:style-name="T51">n line, presente sulla pagina istituzionale dell’Ente, cliccando su</text:span><text:span text:style-name="T54">l </text:span><text:span text:style-name="T51">seguent</text:span><text:span text:style-name="T54">e</text:span><text:span text:style-name="T51"> link: </text:span></text:p>
              <text:p text:style-name="P49"><text:a xlink:type="simple" xlink:href="https://istanze.comune.cagliari.it/portal/servizi/pagamenti/nuovo_pagamento_online/10" text:style-name="Internet_20_link" text:visited-style-name="Visited_20_Internet_20_Link"><text:span text:style-name="T62">https://istanze.comune.cagliari.it/portal/servizi/pagamenti/nuovo_pagamento_online/10</text:span></text:a><text:change-end text:change-id="ct190557808"/><text:change-start text:change-id="ct190559344"/></text:p>
              <text:p text:style-name="P61">Quadro D – Dichiarazione sostitutiva di atto di notorietà (art. 21 e 47 D.P.R. n. 445 del 28/12/2000)<text:change-end text:change-id="ct190559344"/></text:p>
            </table:table-cell>
          </table:table-row>
          <table:table-row table:style-name="Tabella3.6">
            <table:table-cell table:style-name="Tabella3.A1" office:value-type="string">
              <text:p text:style-name="P53"><text:change-start text:change-id="ct190560496"/><text:span text:style-name="T97">Il/La sottoscritto/a</text:span><text:change-end text:change-id="ct190560496"/><text:change-start text:change-id="ct190559728"/><text:span text:style-name="T97"> </text:span><text:span text:style-name="T26">dichiara sotto la propria responsabilità</text:span><text:change-end text:change-id="ct190559728"/><text:change-start text:change-id="ct190560624"/><text:span text:style-name="T97"> </text:span><text:span text:style-name="T100">(</text:span><text:span text:style-name="T97">cognome)_________________________________________(nome)__________________________________________________</text:span></text:p>
              <text:p text:style-name="P9">Codice fiscale_______________________________________________ di <text:span text:style-name="T106">nazionalità__________________________________</text:span> <text:s text:c="2"/>nato/a il __________________ a __________________________________ <text:s/>residente in ________________________________</text:p>
              <text:p text:style-name="P29">via _________________________________________n<text:change-end text:change-id="ct190560624"/><text:change text:change-id="ct190558576"/><text:change-start text:change-id="ct190558704"/>. <text:change-end text:change-id="ct190558704"/><text:change-start text:change-id="ct190560752"/>civico ___________ piano _______ interno ________ scala ________ recapito telefonico _____________________________________________<text:change-end text:change-id="ct190560752"/><text:change-start text:change-id="ct190560880"/>,<text:change-end text:change-id="ct190560880"/><text:change text:change-id="ct190561008"/><text:change-start text:change-id="ct190558832"/></text:p>
              <text:p text:style-name="P30"><text:span text:style-name="T119">Qualità del dichiarante</text:span><text:span text:style-name="T17">:</text:span></text:p>
              <text:p text:style-name="P18"><text:span text:style-name="T120">☐</text:span><text:span text:style-name="T122"> Proprietario <text:s text:c="8"/></text:span><text:span text:style-name="T120">☐</text:span><text:span text:style-name="T122"> Conduttore </text:span><text:span text:style-name="T123">(1)</text:span><text:span text:style-name="T122"> <text:s text:c="7"/></text:span><text:span text:style-name="T121">☐</text:span><text:span text:style-name="T122"> </text:span><text:change-end text:change-id="ct190558832"/><text:change text:change-id="ct190561264"/><text:change-start text:change-id="ct190557296"/><text:span text:style-name="T124">Usufruttuario</text:span><text:change-end text:change-id="ct190557296"/><text:change-start text:change-id="ct190557424"/><text:span text:style-name="T122"> <text:s text:c="8"/></text:span><text:span text:style-name="T121">☐</text:span><text:span text:style-name="T122"> Titolare di altro diritto reale di godimento sull’immobile</text:span><text:span text:style-name="T125"> </text:span></text:p>
              <text:p text:style-name="P10"><text:s text:c="3"/></text:p>
              <text:p text:style-name="P88"><text:span text:style-name="T117">(1)</text:span><text:span text:style-name="T111"> </text:span><text:span text:style-name="T114">nel caso di conduttore </text:span><text:change-end text:change-id="ct190557424"/><text:change text:change-id="ct191633792"/><text:change text:change-id="ct191632512"/><text:change-start text:change-id="ct191635712"/><text:span text:style-name="T115">è necessario allegare </text:span><text:span text:style-name="T116">il </text:span><text:span text:style-name="T115">c</text:span><text:change-end text:change-id="ct191635712"/><text:change text:change-id="ct191634048"/><text:change-start text:change-id="ct191633280"/><text:span text:style-name="T111">ontratto di locazione </text:span><text:change-end text:change-id="ct191633280"/><text:change-start text:change-id="ct191634688"/><text:span text:style-name="T112">in corso di validità </text:span><text:change-end text:change-id="ct191634688"/><text:change-start text:change-id="ct191633408"/><text:span text:style-name="T113">e la relativa ricevuta di registrazione </text:span><text:change-end text:change-id="ct191633408"/><text:change text:change-id="ct191632640"/><text:change-start text:change-id="ct191635328"/><text:span text:style-name="T111">presso l'Agenzia delle entrate</text:span><text:change-end text:change-id="ct191635328"/><text:change-start text:change-id="ct191636096"/><text:span text:style-name="T111">.</text:span><text:change-end text:change-id="ct191636096"/><text:change text:change-id="ct191636224"/><text:change text:change-id="ct191632896"/><text:change text:change-id="ct191632768"/></text:p>
            </table:table-cell>
          </table:table-row>
        </table:table>
        <text:p text:style-name="P7"/>
        <text:p text:style-name="P28"><text:change-start text:change-id="ct191633920"/>Dichiara</text:p>
        <text:p text:style-name="P8"><text:change-end text:change-id="ct191633920"/><text:change text:change-id="ct191635456"/><text:change-start text:change-id="ct191633536"/><text:s/>Che l’immobile sito nel Comune di Cagliari in Via/Piazza/Viale/Vicolo_______________________________________</text:p>
        <text:p text:style-name="P11"><text:change-end text:change-id="ct191633536"/><text:change-start text:change-id="ct191633024"/><text:soft-page-break/><text:span text:style-name="T4">n</text:span><text:change-end text:change-id="ct191633024"/><text:change text:change-id="ct191636352"/><text:change-start text:change-id="ct191635584"/><text:span text:style-name="T3">.</text:span><text:change-end text:change-id="ct191635584"/><text:change-start text:change-id="ct191635840"/><text:span text:style-name="T3"> civico ________, piano ______, interno ______, scala ______, identificato presso l’Agenzia del territorio mediante i seguenti riferimenti: Foglio ______, particella ___________, subalterno _______, </text:span><text:span text:style-name="T10">è destinato a civile abitazione</text:span><text:change-end text:change-id="ct191635840"/><text:change-start text:change-id="ct191633152"/><text:span text:style-name="T10">, </text:span><text:span text:style-name="T11">e che la planimetria prodotta è conforme al</text:span><text:span text:style-name="T12">lo stato attuale dell’immobile</text:span><text:change-end text:change-id="ct191633152"/><text:change-start text:change-id="ct191634176"/><text:span text:style-name="T10">.</text:span><text:change-end text:change-id="ct191634176"/><text:change-start text:change-id="ct191635968"/></text:p>
        <text:p text:style-name="P42"/>
        <text:p text:style-name="P91"><text:change-end text:change-id="ct191635968"/><text:change text:change-id="ct191634304"/><text:change-start text:change-id="ct191634432"/></text:p>
        <text:p text:style-name="P38"><text:change-end text:change-id="ct191634432"/><text:change-start text:change-id="ct191634560"/><text:span text:style-name="T126">- D</text:span><text:change-end text:change-id="ct191634560"/><text:change text:change-id="ct191634816"/><text:change-start text:change-id="ct191634944"/>i voler ospitare stabilmente presso il suddetto immobile<text:change-end text:change-id="ct191634944"/><text:change text:change-id="ct191639168"/><text:change-start text:change-id="ct191636608"/> <text:span text:style-name="T126">il/i seguente/i soggetto/i</text:span><text:change-end text:change-id="ct191636608"/><text:change-start text:change-id="ct191639424"/>:<text:change-end text:change-id="ct191639424"/><text:change-start text:change-id="ct191638144"/></text:p>
        <text:p text:style-name="P39"/>
        <text:p text:style-name="P39"><text:change-end text:change-id="ct191638144"/><text:change-start text:change-id="ct191637504"/></text:p>
        <text:p text:style-name="P31">(cognome)_____________________________________(nome)___________________________________________________</text:p>
        <text:p text:style-name="P34">Codice fiscale_________________________________________________ di nazionalità ____________________________ nato/a il __________________ a ___________________________________ Prov. ___________<text:span text:style-name="T97">_____</text:span><text:change-end text:change-id="ct191637504"/><text:change text:change-id="ct191639552"/><text:change-start text:change-id="ct191639296"/><text:span text:style-name="T101">g</text:span><text:change-end text:change-id="ct191639296"/><text:change-start text:change-id="ct191640192"/><text:span text:style-name="T99">rado di parentela _____________________________________(in caso di </text:span><text:span text:style-name="T102">ricongiungimento familiare)</text:span><text:change-end text:change-id="ct191640192"/><text:change-start text:change-id="ct191639680"/></text:p>
        <text:p text:style-name="P93"><text:change-end text:change-id="ct191639680"/><text:change text:change-id="ct191637248"/><text:change-start text:change-id="ct191636736"/></text:p>
        <text:p text:style-name="P40">di voler ospitare stabilmente presso il suddetto immobile la seguente persona:</text:p>
        <text:p text:style-name="P32">(cognome)_____________________________________(nome)___________________________________________________</text:p>
        <text:p text:style-name="P36">Codice fiscale_________________________________________________ di nazionalità ____________________________ nato/a il __________________ a ___________________________________ Prov. ____________________________________<text:span text:style-name="T101">g</text:span><text:span text:style-name="T99">rado di parentela _____________________________________(in caso di </text:span><text:span text:style-name="T103">ricongiungimento familiare)</text:span></text:p>
        <text:p text:style-name="P54"/>
        <text:p text:style-name="P41">di voler ospitare stabilmente presso il suddetto immobile la seguente persona:</text:p>
        <text:p text:style-name="P33">(cognome)_____________________________________(nome)___________________________________________________</text:p>
        <text:p text:style-name="P37">Codice fiscale_________________________________________________ di nazionalità ____________________________ nato/a il __________________ a ___________________________________ Prov. _______________<text:span text:style-name="T126">g</text:span><text:span text:style-name="T127">rado di parentela _____________________________________(in caso di </text:span><text:span text:style-name="T72">ricongiungimento familiare)</text:span></text:p>
        <text:p text:style-name="P54"/>
        <text:p text:style-name="P40">di voler ospitare stabilmente presso il suddetto immobile la seguente persona:</text:p>
        <text:p text:style-name="P32">(cognome)_____________________________________(nome)___________________________________________________</text:p>
        <text:p text:style-name="P35"><text:span text:style-name="T128">Codice fiscale_________________________________________________ di nazionalità ____________________________ nato/a il __________________ a ___________________________________ Prov. __________________</text:span><text:span text:style-name="T129">g</text:span><text:span text:style-name="T130">rado di parentela _____________________________________(in caso di </text:span><text:span text:style-name="T70">ricongiungimento familiare)</text:span><text:change-end text:change-id="ct191636736"/><text:change-start text:change-id="ct191638016"/></text:p>
        <text:p text:style-name="P98"><text:change-end text:change-id="ct191638016"/><text:change text:change-id="ct191638272"/><text:change text:change-id="ct191640320"/><text:change text:change-id="ct191640064"/><text:change text:change-id="ct191639936"/><text:change text:change-id="ct191639808"/><text:change text:change-id="ct191637376"/><text:change-start text:change-id="ct191640448"/></text:p>
        <text:p text:style-name="P62"><text:change-end text:change-id="ct191640448"/><text:change text:change-id="ct191640576"/><text:change-start text:change-id="ct191636864"/>Il/La sottoscritto/a dichiara inoltre di avere preso visione dell’informativa, ai sensi dell’art. 13 del D. Lgs. n. 196/2003 (Codice in materia di protezione dei dati personali), riportata sull’ultima pagina del presente modulo.<text:change-end text:change-id="ct191636864"/><text:change-start text:change-id="ct191636992"/></text:p>
        <text:p text:style-name="P62"><text:change-end text:change-id="ct191636992"/><text:change text:change-id="ct191637120"/><text:change-start text:change-id="ct191637632"/>Ai sensi dell’art. 38, D.P.R. 445 del 28 dicembre 2000, la dichiarazione è sottoscritta dall’interessato in presenza del dipendente addetto, ovvero sottoscritta e inviata insieme alla <text:change-end text:change-id="ct191637632"/><text:change text:change-id="ct191637760"/><text:change-start text:change-id="ct191638528"/>copia, non autenticata, di un documento di identità del dichiarante all’ufficio<text:change-end text:change-id="ct191638528"/><text:change text:change-id="ct191637888"/><text:change-start text:change-id="ct191639040"/> <text:change-end text:change-id="ct191639040"/><text:change-start text:change-id="ct191638400"/>competente<text:change-end text:change-id="ct191638400"/><text:change text:change-id="ct191638656"/><text:change-start text:change-id="ct191638784"/>, <text:change-end text:change-id="ct191638784"/><text:change-start text:change-id="ct191638912"/><text:span text:style-name="T131">anche tramite</text:span><text:change-end text:change-id="ct191638912"/><text:change text:change-id="ct191644544"/><text:change-start text:change-id="ct191641472"/> un incaricato<text:change-end text:change-id="ct191641472"/><text:change-start text:change-id="ct191640960"/> <text:span text:style-name="T131">munito di delega</text:span><text:change-end text:change-id="ct191640960"/><text:change-start text:change-id="ct191643136"/>, <text:change-end text:change-id="ct191643136"/><text:change text:change-id="ct191641856"/><text:change-start text:change-id="ct191643264"/>a mezzo <text:change-end text:change-id="ct191643264"/><text:change-start text:change-id="ct191643648"/><text:span text:style-name="T131">pec o </text:span><text:change-end text:change-id="ct191643648"/><text:change-start text:change-id="ct191641728"/>posta<text:change-end text:change-id="ct191641728"/><text:change-start text:change-id="ct191643904"/> <text:span text:style-name="T131">raccomandata</text:span><text:change-end text:change-id="ct191643904"/><text:change-start text:change-id="ct191643520"/>. L’Amministrazione si riserva di effettuare dei controlli, anche a campione, sulla veridicità delle dichiarazioni (art. 71 del D.P.R. 445/2000).</text:p>
        <text:p text:style-name="P63"><text:tab/><text:tab/><text:tab/><text:tab/><text:tab/><text:tab/><text:tab/><text:tab/><text:tab/><text:tab/> <text:s text:c="7"/></text:p>
        <text:p text:style-name="P64">Cagliari ________________________________ <text:s text:c="68"/><text:change-end text:change-id="ct191643520"/><text:change text:change-id="ct191641600"/><text:change text:change-id="ct191641984"/><text:change text:change-id="ct191644032"/><text:change-start text:change-id="ct191642624"/><text:span text:style-name="T17">Firma</text:span><text:change-end text:change-id="ct191642624"/><text:change-start text:change-id="ct191644288"/><text:span text:style-name="T17"> </text:span><text:span text:style-name="T20">del richiedente</text:span><text:change-end text:change-id="ct191644288"/><text:change-start text:change-id="ct191643776"/><text:span text:style-name="T17"> </text:span><text:change-end text:change-id="ct191643776"/><text:change-start text:change-id="ct191643392"/></text:p>
        <text:p text:style-name="P65"/>
        <text:p text:style-name="P65"><text:soft-page-break/></text:p>
        <text:p text:style-name="P101"><text:change-end text:change-id="ct191643392"/><text:change text:change-id="ct191642368"/><text:change text:change-id="ct191642240"/><text:change text:change-id="ct191640832"/><text:change text:change-id="ct191642112"/><text:change text:change-id="ct191644160"/><text:change text:change-id="ct191644672"/><text:change-start text:change-id="ct191642496"/><text:span text:style-name="T80">Il sottoscritto, in qualità di </text:span><text:span text:style-name="T81">titolare di </text:span><text:span text:style-name="T82">un diritto reale sull</text:span><text:span text:style-name="T85">’immobile </text:span><text:span text:style-name="T86">qual</text:span><text:span text:style-name="T89">e___________________________________________</text:span><text:span text:style-name="T85">(</text:span><text:span text:style-name="T80">proprietario</text:span><text:change-end text:change-id="ct191642496"/><text:change-start text:change-id="ct191641088"/><text:span text:style-name="T80">/</text:span><text:span text:style-name="T82">usufruttuario)</text:span><text:change-end text:change-id="ct191641088"/><text:change-start text:change-id="ct191644416"/><text:span text:style-name="T84">, consapevole delle responsabilità e delle sanzioni</text:span><text:span text:style-name="T87"> </text:span><text:span text:style-name="T85">penali</text:span><text:span text:style-name="T87">, </text:span><text:span text:style-name="T84">previste dagli artt. 75 e 76 del DPR 445/2000, </text:span><text:span text:style-name="T87">in caso di dichiarazioni mendaci, </text:span><text:span text:style-name="T84">dichiara </text:span><text:change-end text:change-id="ct191644416"/><text:change-start text:change-id="ct191640704"/><text:span text:style-name="T85">sotto la propria responsabilità </text:span><text:change-end text:change-id="ct191640704"/><text:change-start text:change-id="ct191642880"/><text:span text:style-name="T84">che, </text:span><text:span text:style-name="T86">dal/dalla certificato</text:span><text:span text:style-name="T84"> certificato di agibilità</text:span><text:span text:style-name="T86">/</text:span><text:span text:style-name="T87">segnalazione certificata di agibilità </text:span><text:span text:style-name="T86">individuato/</text:span><text:span text:style-name="T91">a</text:span><text:span text:style-name="T86"> al prot. </text:span><text:span text:style-name="T90">n._________________</text:span><text:span text:style-name="T86"> </text:span><text:span text:style-name="T90">del</text:span><text:span text:style-name="T86">____________</text:span><text:span text:style-name="T28"> </text:span><text:span text:style-name="T29">(</text:span><text:span text:style-name="T28">oltre 10 anni,</text:span><text:span text:style-name="T29">)</text:span><text:span text:style-name="T28"> </text:span><text:span text:style-name="T84">non sono intervenute modifiche edilizie</text:span><text:change-end text:change-id="ct191642880"/><text:change-start text:change-id="ct191641216"/><text:span text:style-name="T84"> e/o variazioni dello stato dei luoghi, tali da incidere sulla </text:span><text:span text:style-name="T85">permanenza </text:span><text:span text:style-name="T84">dei requisiti ig</text:span><text:span text:style-name="T87">i</text:span><text:span text:style-name="T84">enic</text:span><text:span text:style-name="T88">o-</text:span><text:span text:style-name="T84">sanitari</text:span><text:change-end text:change-id="ct191641216"/><text:change-start text:change-id="ct191641344"/><text:span text:style-name="T84">, </text:span><text:span text:style-name="T87">di sicurezza e salubrità dell’alloggio, che hanno consentito il conseguimento dell’agibilità dell’immobile.</text:span></text:p>
        <text:p text:style-name="P68"><text:span text:style-name="T93">S</text:span><text:span text:style-name="T92">i allega un documento di riconoscimento in corso di validità.</text:span></text:p>
        <text:p text:style-name="P66"/>
        <text:p text:style-name="P66"/>
        <text:p text:style-name="P66">Cagliari_______________________________________</text:p>
        <text:p text:style-name="P67"><text:tab/><text:tab/><text:tab/><text:tab/><text:tab/><text:tab/><text:tab/></text:p>
        <text:p text:style-name="P67"><text:tab/><text:tab/><text:tab/><text:tab/><text:tab/><text:tab/><text:tab/> <text:s text:c="13"/><text:tab/> <text:s text:c="8"/><text:span text:style-name="T17"><text:s/>Firma </text:span><text:span text:style-name="T20">del proprietario/usufruttuario</text:span></text:p>
        <text:p text:style-name="P66"/>
        <text:p text:style-name="P66"><text:tab/><text:tab/><text:tab/><text:tab/><text:tab/><text:tab/><text:tab/><text:tab/><text:tab/>_______________________________<text:change-end text:change-id="ct191641344"/><text:change-start text:change-id="ct191642752"/></text:p>
        <text:p text:style-name="P57"/>
        <text:p text:style-name="P56"><text:change-end text:change-id="ct191642752"/><text:change-start text:change-id="ct191643008"/></text:p>
        <text:p text:style-name="P58"><text:change-end text:change-id="ct191643008"/>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 Sans2" svg:font-family="'Open Sans'" style:font-family-generic="system"/>
    <style:font-face style:name="MS Gothic1" svg:font-family="'MS Gothic'" style:font-pitch="variable"/>
    <style:font-face style:name="SimSun1" svg:font-family="SimSun" style:font-pitch="variable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MS Gothic" svg:font-family="'MS Gothic'" style:font-family-generic="roman" style:font-pitch="variable"/>
    <style:font-face style:name="Mangal" svg:font-family="Mangal" style:font-family-generic="roman" style:font-pitch="variable"/>
    <style:font-face style:name="Open Sans" svg:font-family="'Open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-Roman, 'Times New Roman'" svg:font-family="'Times-Roman, 'Times New Roman''" style:font-family-generic="roman" style:font-pitch="variable"/>
    <style:font-face style:name="Wingdings" svg:font-family="Wingdings" style:font-family-generic="roman" style:font-pitch="variable"/>
    <style:font-face style:name="Open Sans1" svg:font-family="'Open Sans'" style:font-family-generic="swiss" style:font-pitch="variable"/>
    <style:font-face style:name="Times New Roman1" svg:font-family="'Times New Roman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S Gothic2" svg:font-family="'MS Gothic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3" svg:font-family="'Open Sans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Times-Roman, 'Times New Roman'1" svg:font-family="'Times-Roman, 'Times New Roman'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true" style:font-name-asian="SimSun" style:font-size-asian="10pt" style:language-asian="zh" style:country-asian="CN" style:font-name-complex="Mangal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it" fo:country="IT" style:letter-kerning="true" style:font-name-asian="SimSun" style:font-size-asian="10pt" style:language-asian="zh" style:country-asian="CN" style:font-name-complex="Mangal1" style:font-size-complex="10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loext:graphic-properties draw:fill-color="#ffffff"/>
      <style:paragraph-properties fo:text-align="start" style:justify-single-word="false" fo:orphans="2" fo:widows="2" fo:hyphenation-ladder-count="no-limit" fo:padding="0cm" fo:border="none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_20__28_user_29_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Mangal1" style:font-family-complex="Mangal" style:font-family-generic-complex="system" style:font-pitch-complex="variable"/>
    </style:style>
    <style:style style:name="Caption" style:family="paragraph" style:parent-style-name="Standard_20__28_user_29_" style:default-outline-level="" style:class="extra">
      <style:paragraph-properties fo:margin-top="0.212cm" fo:margin-bottom="0.212cm" style:contextual-spacing="false"/>
      <style:text-properties fo:font-style="italic" style:font-style-asian="italic" style:font-name-complex="Mangal1" style:font-family-complex="Mangal" style:font-family-generic-complex="system" style:font-pitch-complex="variable" style:font-style-complex="italic"/>
    </style:style>
    <style:style style:name="Index" style:family="paragraph" style:parent-style-name="Standard_20__28_user_29_" style:default-outline-level="" style:class="index">
      <style:text-properties style:font-name-complex="Mangal1" style:font-family-complex="Mangal" style:font-family-generic-complex="system" style:font-pitch-complex="variable"/>
    </style:style>
    <style:style style:name="Standard_20__28_user_29_" style:display-name="Standard (user)" style:family="paragraph" style:default-outline-level="">
      <loext:graphic-properties draw:fill-color="#ffffff"/>
      <style:paragraph-properties fo:text-align="start" style:justify-single-word="false" fo:orphans="2" fo:widows="2" fo:padding="0.106cm" fo:border="none" style:writing-mode="lr-tb"/>
      <style:text-properties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 style:language-complex="ar" style:country-complex="SA"/>
    </style:style>
    <style:style style:name="Heading_20_1" style:display-name="Heading 1" style:family="paragraph" style:parent-style-name="Standard_20__28_user_29_" style:next-style-name="Standard_20__28_user_29_" style:default-outline-level="1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_20__28_user_29_" style:next-style-name="Standard_20__28_user_29_" style:default-outline-level="2" style:list-style-name="" style:class="text">
      <style:paragraph-properties fo:text-align="center" style:justify-single-word="false" fo:keep-with-next="always"/>
      <style:text-properties fo:font-style="italic" fo:font-weight="bold" style:font-style-asian="italic" style:font-weight-asian="bold" style:font-style-complex="italic" style:font-weight-complex="bold"/>
    </style:style>
    <style:style style:name="Heading_20_5" style:display-name="Heading 5" style:family="paragraph" style:parent-style-name="Standard_20__28_user_29_" style:next-style-name="Standard_20__28_user_29_" style:default-outline-level="5" style:list-style-name="" style:class="text">
      <style:paragraph-properties fo:text-align="center" style:justify-single-word="false" fo:keep-with-next="always"/>
      <style:text-properties fo:color="#999999" loext:opacity="100%" fo:font-size="9pt" fo:font-weight="bold" style:font-size-asian="9pt" style:font-weight-asian="bold" style:font-weight-complex="bold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12cm" style:contextual-spacing="false"/>
    </style:style>
    <style:style style:name="Intestazione1" style:family="paragraph" style:parent-style-name="Standard_20__28_user_29_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Didascalia1" style:family="paragraph" style:parent-style-name="Standard_20__28_user_29_" style:default-outline-level="">
      <style:paragraph-properties fo:margin-top="0.212cm" fo:margin-bottom="0.212cm" style:contextual-spacing="false"/>
      <style:text-properties fo:font-style="italic" style:font-style-asian="italic" style:font-name-complex="Mangal1" style:font-family-complex="Mangal" style:font-family-generic-complex="system" style:font-pitch-complex="variable" style:font-style-complex="italic"/>
    </style:style>
    <style:style style:name="Stile_20_Didascalia_20__2b__20_Non_20_Grassetto" style:display-name="Stile Didascalia + Non Grassetto" style:family="paragraph" style:parent-style-name="Standard_20__28_user_29_" style:default-outline-level="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31" style:display-name="Corpo del testo 31" style:family="paragraph" style:parent-style-name="Standard_20__28_user_29_" style:default-outline-level="">
      <style:paragraph-properties fo:line-height="200%" fo:text-align="justify" style:justify-single-word="false"/>
      <style:text-properties fo:font-size="11.5pt" style:font-size-asian="11.5pt" style:font-size-complex="11.5pt" style:font-weight-complex="bold"/>
    </style:style>
    <style:style style:name="Corpo_20_del_20_testo_20_21" style:display-name="Corpo del testo 21" style:family="paragraph" style:parent-style-name="Standard_20__28_user_29_" style:default-outline-level="">
      <style:paragraph-properties fo:margin-top="0cm" fo:margin-bottom="0.212cm" style:contextual-spacing="false" fo:line-height="200%"/>
    </style:style>
    <style:style style:name="Table_20_Contents" style:display-name="Table Contents" style:family="paragraph" style:parent-style-name="Standard_20__28_user_29_" style:default-outline-level="" style:class="extra"/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_20__28_user_29_" style:default-outline-level="" style:class="extra"/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size-complex="7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Default_20_Paragraph_20_Font" style:display-name="Default Paragraph Font" style:family="text"/>
    <style:style style:name="WW8Num2z0" style:family="text">
      <style:text-properties style:font-name="Wingdings" fo:font-family="Wingdings" style:font-family-generic="roman" style:font-pitch="variable" fo:font-size="8pt" style:font-size-asian="8pt" style:font-name-complex="Wingdings1" style:font-family-complex="Wingdings" style:font-family-generic-complex="system" style:font-pitch-complex="variable"/>
    </style:style>
    <style:style style:name="WW8Num3z0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4z0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6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6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6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6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7z0" style:family="text"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WW8Num7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7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8z0" style:family="text">
      <style:text-properties style:font-name="Wingdings" fo:font-family="Wingdings" style:font-family-generic="roman" style:font-pitch="variable" fo:font-size="11pt" style:font-size-asian="11pt" style:font-name-complex="Wingdings1" style:font-family-complex="Wingdings" style:font-family-generic-complex="system" style:font-pitch-complex="variable"/>
    </style:style>
    <style:style style:name="WW8Num8z1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8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8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9z0" style:family="text">
      <style:text-properties style:font-name="Wingdings" fo:font-family="Wingdings" style:font-family-generic="roman" style:font-pitch="variable" fo:font-size="8pt" style:font-size-asian="8pt" style:font-name-complex="Wingdings1" style:font-family-complex="Wingdings" style:font-family-generic-complex="system" style:font-pitch-complex="variable"/>
    </style:style>
    <style:style style:name="WW8Num9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9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9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0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0z1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0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0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1z0" style:family="text">
      <style:text-properties style:font-name="Times-Roman, 'Times New Roman'" fo:font-family="'Times-Roman, 'Times New Roman''" style:font-family-generic="roman" style:font-pitch="variable" style:font-name-complex="Times-Roman, 'Times New Roman'1" style:font-family-complex="'Times-Roman, 'Times New Roman''" style:font-family-generic-complex="system" style:font-pitch-complex="variable"/>
    </style:style>
    <style:style style:name="WW8Num11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1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1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z1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3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3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5z1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5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6z1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8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9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0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Car._20_predefinito_20_paragrafo1" style:display-name="Car. predefinito paragrafo1" style:family="tex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size-complex="7pt"/>
    </style:style>
    <style:style style:name="Car._20_predefinito_20_paragrafo" style:display-name="Car. predefinito paragrafo" style:family="text"/>
    <style:style style:name="Line_20_numbering" style:display-name="Line numbering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style:num-suffix="–" text:bullet-char="–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–" text:bullet-char="–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" text:bullet-char="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o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-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o" text:bullet-char="o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" text:bullet-char="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" text:bullet-char="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" text:bullet-char="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" text:bullet-char="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style:num-suffix="-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" text:bullet-char="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" text:bullet-char="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​" style:num-format="" text:start-value="0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Open Sans2" fo:font-size="7pt" fo:font-weight="bold" officeooo:paragraph-rsid="0018a96f" style:font-size-asian="7pt" style:font-weight-asian="bold" style:font-size-complex="7pt" style:font-weight-complex="bold"/>
    </style:style>
    <style:style style:name="MP2" style:family="paragraph" style:parent-style-name="Footer">
      <style:paragraph-properties fo:margin-top="0.101cm" fo:margin-bottom="0cm" style:contextual-spacing="false" fo:text-align="center" style:justify-single-word="false"/>
      <style:text-properties style:font-name="Open Sans2" fo:font-size="7pt" officeooo:paragraph-rsid="0018a96f" style:font-size-asian="7pt" style:font-size-complex="7pt"/>
    </style:style>
    <style:style style:name="MT1" style:family="text">
      <style:text-properties officeooo:rsid="002b8bab"/>
    </style:style>
    <style:page-layout style:name="Mpm1">
      <style:page-layout-properties fo:page-width="21.001cm" fo:page-height="29.7cm" style:num-format="1" style:print-orientation="portrait" fo:margin-top="1.199cm" fo:margin-bottom="0.845cm" fo:margin-left="1.499cm" fo:margin-right="1.499cm" style:writing-mode="lr-tb" style:layout-grid-color="#c0c0c0" style:layout-grid-lines="280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03cm" fo:margin-left="0cm" fo:margin-right="0cm" fo:margin-top="0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footer>
        <text:p text:style-name="MP1">Assessorato Ambiente e Urbanistica – Servizio Edilizia Privata</text:p>
        <text:p text:style-name="MP2">Viale Trieste, 141 – 09123 – Cagliari – tel 070/677<text:span text:style-name="MT1">8331</text:span> – <text:s/><text:span text:style-name="MT1">pec: protocollogenerale@comune.cagliari.legalmail.it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Modulo richiesta di certificazione idoneità alloggiativa</dc:title>
    <dc:subject>Modulo richiesta di certificazione idoneità alloggiativa</dc:subject>
    <meta:initial-creator>Giovanni Nieddu</meta:initial-creator>
    <meta:keyword>Modulo</meta:keyword>
    <meta:keyword>richiesta</meta:keyword>
    <meta:keyword>di</meta:keyword>
    <meta:keyword>certificazione</meta:keyword>
    <meta:keyword>idoneità</meta:keyword>
    <meta:keyword>alloggiativa</meta:keyword>
    <dc:description>Modulo richiesta di certificazione idoneità alloggiativa</dc:description>
    <meta:editing-cycles>75</meta:editing-cycles>
    <meta:creation-date>2013-05-29T14:01:00</meta:creation-date>
    <dc:date>2026-06-17T10:37:45.379000000</dc:date>
    <meta:generator>LibreOffice/7.1.4.2$Windows_x86 LibreOffice_project/a529a4fab45b75fefc5b6226684193eb000654f6</meta:generator>
    <meta:editing-duration>PT9H31M25S</meta:editing-duration>
    <meta:print-date>2026-06-17T09:53:23.142000000</meta:print-date>
    <meta:document-statistic meta:table-count="2" meta:image-count="0" meta:object-count="0" meta:page-count="4" meta:paragraph-count="66" meta:word-count="1076" meta:character-count="10179" meta:non-whitespace-character-count="8937"/>
  </office:meta>
</office:document-meta>
</file>